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7286-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7286</text:p>
      <text:p text:style-name="publicatie-titel.end">4 novem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7286-001.png" xlink:show="embed" xlink:type="simple"/></draw:frame> Ontwerp-Structuurvisie Heerenveen Centrum-Breed
         </text:h>
      <text:p text:style-name="alineagroep">Burgemeester en wethouders maken bekend dat van 8 november tot en met 17 december 2010 de Ontwerp-Structuurvisie Heerenveen
                     Centrum-Breed ter inzage ligt.
                  </text:p>
      <text:p text:style-name="alineagroep.end">De Ontwerp-Structuurvisie kunt u digitaal raadplegen op www.ruimtelijkeplannen.nl. Daarnaast staat de visie op de website
                     van de gemeente; www.heerenveen.nl onder het kopje ‘actueel’ en vervolgens ‘ter inzage’. Een papieren exemplaar kunt u inzien
                     in het gemeentehuis en de openbare bibliotheek in Heerenveen.
                  </text:p>
      <text:h text:outline-level="3" text:style-name="divisiekop1">Structuurvisie
                  </text:h>
      <text:p text:style-name="alineagroep">De Structuurvisie Heerenveen Centrum-breed is een plan waarin de toekomstvisie voor het centrum van Heerenveen is neergelegd.
                        Het betreft een visie voor het centrum (centraal winkelgebied inclusief omliggende gebieden) voor de komende 10 à 15 jaar.
                        De Structuurvisie geeft richting aan ruimtelijke ontwikkelingen in het centrum.
                     </text:p>
      <text:p text:style-name="alineagroep.end">Om te komen tot de Structuurvisie is gesproken met bewoners, winkeliers en andere belangstellenden. Vorig najaar heeft het
                        Voorlopig Ontwerp van de Structuurvisie ter inzage gelegen. De periode daarna is benut om de visie verder aan te scherpen
                        en de realiseerbaarheid van de visie te toetsen. Het resultaat is een structuurvisie waarmee binnenkort de eerste stappen
                        richting uitvoering kunnen worden gezet.
                     </text:p>
      <text:h text:outline-level="3" text:style-name="divisiekop1">Reacties
                  </text:h>
      <text:p text:style-name="circulaire_divisie">Tijdens de termijn van terinzageligging kan iedereen een zienswijze op de Ontwerp-Structuurvisie kenbaar maken aan de gemeenteraad
                     van Heerenveen, Postbus 15000, 8440 GA in Heerenveen. Wanneer u uw reactie mondeling kenbaar wilt maken, kunt u hiervoor een
                     afspraak maken met Gerda Schilder, tel: 0513-617471.
                  </text:p>
      <text:h text:outline-level="3" text:style-name="divisiekop1">Vervolg
                  </text:h>
      <text:p text:style-name="circulaire_divisie">De Ontwerp-Structuurvisie wordt, naar verwachting begin 2011, aan de gemeenteraad ter vaststelling voorgelegd.</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Ontwerp-Structuurvisie Heerenveen Centrum-Breed; Heerenveen</dc:title>
  </office:meta>
</office:document-meta>
</file>