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7233-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7233</text:p>
      <text:p text:style-name="publicatie-titel.end">3 november 2010</text:p>
      <text:h text:outline-level="1" text:style-name="staatscourant_kop"><draw:frame draw:name="Afbeelding2" draw:style-name="frame.picture" draw:z-index="1" svg:height="3.604cm" svg:width="5.008cm" text:anchor-type="paragraph" style:rel-height="scale" style:rel-width="scale"><draw:image draw:filter-name="PNG - Portable Network Graphics" xlink:actuate="onLoad" xlink:href="Pictures/stcrt-2010-17233-001.png" xlink:show="embed" xlink:type="simple"/></draw:frame> Vaststelling wijzigingsplan Buitengebied 1<text:span text:style-name="superscript">e</text:span> wijziging, bouwplan Zuidweg 9 te Ritthem
         </text:h>
      <text:p text:style-name="circulaire-tekst">Burgemeester en wethouders van Vlissingen maken op grond van artikel 3.9a, lid 1 van de Wet ruimtelijke ordening bekend dat
                  bij besluit van 26 oktober 2010 het wijzigingsplan ‘Buitengebied 1<text:span text:style-name="superscript">e</text:span> wijziging, bouwplan Zuidweg 9 te Ritthem’ ongewijzigd hebben vastgesteld.
               </text:p>
      <text:h text:outline-level="3" text:style-name="divisiekop1">Inhoud wijzigingsplan
                  </text:h>
      <text:p text:style-name="circulaire_divisie">Het wijzigingsplan voorziet in een juridische en planologische regeling voor het wijziging van de bestemming van de cultuurhistorisch
                     waardevolle schuur, plaatselijk bekend Zuidweg 9 te Ritthem, naar een zelfstandige burgerwoning.
                  </text:p>
      <text:h text:outline-level="3" text:style-name="divisiekop1">Terinzagelegging
                  </text:h>
      <text:p text:style-name="circulaire_divisie">Het vaststellingsbesluit en het wijzigingsplan liggen met ingang van 4 november 2010 gedurende zes weken (t/m 15 december
                     2010) in de hal van het stadhuis, Paul Krugerstraat 1, 4382 MA Vlissingen, ter inzage. Daarnaast zijn het vaststellingsbesluit
                     en het wijzigingsplan met de daarbij behorende stukken gedurende de genoemde periode ook digitaal in te zien op de gemeentelijke
                     website www.vlissingen.nl/bestemmingsplannen, onder het kopje ‘Vastgestelde bestemmingsplannen’.
                  </text:p>
      <text:h text:outline-level="3" text:style-name="divisiekop1">Beroep en voorlopige voorziening
                  </text:h>
      <text:p text:style-name="circulaire_divisie">Tegen dit besluit kunnen belanghebbenden op grond van het bepaalde in artikel 8.2 lid 1 onder c van de Wet ruimtelijke ordening
                     schriftelijk beroep instellen bij de Afdeling bestuursrechtspraak van de Raad van State (Postbus 20019, 2500 EA Den Haag).
                     De termijn voor het indienen van een beroepschrift bedraagt zes weken en vangt aan met ingang van de dag na die waarop het
                     besluit ter inzage is gelegd.
                  </text:p>
      <text:p text:style-name="circulaire_divisie">Voorts kan de Voorzitter van de Afdeling, indien beroep is ingesteld, op verzoek van een belanghebbende die tevens beroep
                     heeft ingesteld, een voorlopige voorziening treffen indien onverwijlde spoed, gelet op de betrokken belangen, dat vereist.
                     Voor het in behandeling nemen van een beroepschrift of een verzoek om voorlopige voorziening is griffierecht verschuldigd.
                  </text:p>
      <text:h text:outline-level="3" text:style-name="divisiekop1">Inwerkingtreding bestemmingsplan
                  </text:h>
      <text:p text:style-name="circulaire_divisie">Het besluit treedt in werking met ingang van de dag na die waarop de beroepstermijn afloopt tenzij binnen die termijn (in
                     samenhang met ingesteld beroep) een verzoek om voorlopige voorziening is ingediend bij de voorzitter van de Afdeling bestuursrechtspraak.
                     In dat geval wordt de werking van het besluit opgeschort totdat op dat verzoek is beslist.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aststelling wijzigingsplan Buitengebied 1e wijziging, bouwplan Zuidweg 9 te Ritthem; Vlissingen</dc:title>
  </office:meta>
</office:document-meta>
</file>