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6922-h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6922</text:p>
      <text:p text:style-name="publicatie-titel.end">12 nov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6922-h1-001.png" xlink:show="embed" xlink:type="simple"/></draw:frame> Herplaatsing bestemmingsplan Heerenveen – Voormalig Terrein Smit vastgesteld
         </text:h>
      <text:p text:style-name="circulaire-tekst">In de Staatscourant van 28 oktober 2010, nr. 16922, is het ‘Bestemmingsplan Heerenveen – Voormalig Terrein Smit vastgesteld’ bekendgemaakt. Per abuis bevat de tekst een verkeerde
                  datum met betrekking tot de terinzagelegging. Hieronder volgt de publicatie met de juiste datum.
               </text:p>
      <text:p text:style-name="circulaire-tekst">Burgemeester en wethouders van Heerenveen maken op grond van artikel 3.8 van de Wet ruimtelijke ordening bekend dat de gemeenteraad
                  op 13 september 2010 het bestemmingsplan Heerenveen – Voormalig Terrein Smit, gewijzigd heeft vastgesteld. Dit bestemmingsplan
                  geeft een planologische-juridische regeling voor de herontwikkeling van voormalig terrein Smit, gelegen aan het Breedpad in
                  Heerenveen en het speelveld aan de Van Cuyckstraat in Heerenveen. Het plan voorziet in de bouw van 25 woningen en een nieuw
                  speelveld.
               </text:p>
      <text:p text:style-name="circulaire-tekst">Het bestemmingsplan is gewijzigd vastgesteld. De wijzigingen ten opzichte van het ontwerpbestemmingsplan en de motivering
                  daarvoor zijn vermeld in het raadsbesluit.
               </text:p>
      <text:p text:style-name="circulaire-tekst">Tegen het ontwerpbestemmingsplan zijn geen zienswijzen naar voren gebracht.</text:p>
      <text:h text:outline-level="3" text:style-name="divisiekop1">Ter inzage
                  </text:h>
      <text:p text:style-name="circulaire_divisie">Het (digitale) bestemmingsplan en het raadsbesluit tot vaststelling liggen met ingang van vrijdag 12 november 2010 voor een
                     periode van zes weken voor eenieder ter inzage. U kunt het digitale bestemmingsplan en het raadsbesluit inzien op de website
                     www.ruimtelijkeplannen.nl. Op deze website selecteert u het tabblad ‘Bestemmingsplannen’, waarna u de mogelijkheid heeft om
                     het bestemmingsplan op te roepen via het invullen van de locatie, de naam van het bestemmingsplan of het planid-nummer (NL.IMRO.0074.BPNBreedpadSmitHV-VG01).
                  </text:p>
      <text:p text:style-name="circulaire_divisie">Daarnaast zijn een afdruk van het digitale bestemmingsplan en het raadsbesluit in te zien tijdens kantooruren bij de receptie
                     van het gemeentehuis, Crackstraat 2 te Heerenveen en bij de bibliotheek, Burgemeester Falkenaweg 48 te Heerenveen.
                  </text:p>
      <text:h text:outline-level="3" text:style-name="divisiekop1">Beroep
                  </text:h>
      <text:p text:style-name="circulaire_divisie">Belanghebbenden aan wie redelijkerwijs niet kan worden verweten dat zij geen zienswijze bij de gemeenteraad hebben ingediend,
                     kunnen gedurende bovengenoemde termijn van terinzagelegging schriftelijk beroep instellen bij de Afdeling bestuursrechtspraak
                     van de Raad van State.
                  </text:p>
      <text:p text:style-name="circulaire_divisie">Voor zover de gemeenteraad bij de vaststelling wijzigingen heeft aangebracht in het bestemmingsplan kunnen belanghebbende
                     hiertegen binnen de beroepstermijn eveneens beroep instellen bij de Afdeling bestuursrechtspraak van de Raad van State.
                  </text:p>
      <text:p text:style-name="circulaire_divisie">Beroepschriften moeten worden gericht aan de Afdeling bestuursrechtspraak van de Raad van State, Postbus 20019, 2500 EA, ’s-Gravenhage.</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circulaire_divisie">De gemeenteraad heeft tevens besloten voor het bestemmingsplan geen exploitatieplan vast te stellen, omdat het kostenverhaal
                     anderszins is verzekerd.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Herplaatsing bestemmingsplan Heerenveen – Voormalig Terrein Smit vastgesteld; Heerenveen</dc:title>
  </office:meta>
</office:document-meta>
</file>