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6842-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6842</text:p>
      <text:p text:style-name="publicatie-titel.end">28 oktober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16842-001.png" xlink:show="embed" xlink:type="simple"/></draw:frame> Bestemmingsplan Tuincentrum/bouwmarkt, Domela Nieuwenhuisweg 1, Heerenveen vastgesteld
         </text:h>
      <text:p text:style-name="circulaire-tekst">Burgemeester en wethouders van Heerenveen maken op grond van artikel 3.8 van de Wet ruimtelijke ordening bekend dat de gemeenteraad
                  op 13 september 2010 het bestemmingsplan Tuincentrum/bouwmarkt, Domela Nieuwenhuisweg 1, Heerenveen, gewijzigd heeft vastgesteld.
                  Dit bestemmingsplan geeft een planologisch-juridische regeling voor een tuincentrum en een bouwmarkt op voornoemd adres. De
                  wijzigingen zijn aangegeven in het raadsbesluit tot vaststelling.
               </text:p>
      <text:h text:outline-level="3" text:style-name="divisiekop1">Ter inzage
                  </text:h>
      <text:p text:style-name="circulaire_divisie">Het bestemmingsplan en het raadsbesluit tot vaststelling liggen met ingang van vrijdag 29 oktober 2010 voor een periode van
                     zes weken voor een ieder ter inzage. U kunt het digitale bestemmingsplan en het raadsbesluit inzien op de website www.ruimtelijkeplannen.nl.
                     Op deze website selecteert u het tabblad ‘Bestemmingsplannen’, waarna u de mogelijkheid heeft om het bestemmingsplan en het
                     raadsbesluit op te roepen via het invullen van de locatie, de naam van het bestemmingsplan of het planid-nummer (NL.IMRO.0074.TuincentmBouwmrkt-VG01)
                  </text:p>
      <text:p text:style-name="circulaire_divisie">Daarnaast zijn een afdruk van het digitale bestemmingsplan en het raadsbesluit tijdens kantooruren in zien bij de receptie
                     van het gemeentehuis, Crackstraat 2 te Heerenveen.
                  </text:p>
      <text:h text:outline-level="3" text:style-name="divisiekop1">Beroep
                  </text:h>
      <text:p text:style-name="circulaire_divisie">Belanghebbenden die tijdig hun zienswijze omtrent het ontwerp van het bestemmingsplan bij de gemeenteraad naar voren hebben
                     gebracht en belanghebbenden aan wie redelijkerwijs niet kan worden verweten dat zij geen zienswijze naar voren hebben gebracht,
                     kunnen gedurende de termijn van ter inzage legging (beroepstermijn) tegen het vastgestelde bestemmingsplan beroep instellen
                     bij de Afdeling bestuursrechtspraak van de Raad van State.
                  </text:p>
      <text:p text:style-name="circulaire_divisie">Voor zover de gemeenteraad bij de vaststelling wijzigingen heeft aangebracht in het bestemmingsplan kunnen belanghebbenden
                     hiertegen binnen de beroepstermijn eveneens beroep instellen bij de Afdeling bestuursrechtspraak van de Raad van State.
                  </text:p>
      <text:p text:style-name="circulaire_divisie">Beroepschriften moeten worden gericht aan de Afdeling bestuursrechtspraak van de Raad van State, Postbus 20019, 2500 EA, ’s-Gravenhage.</text:p>
      <text:h text:outline-level="3" text:style-name="divisiekop1">Inwerkingtreding
                  </text:h>
      <text:p text:style-name="circulaire_divisie">Het indienen van een beroepschrift schorst de werking van het bestemmingsplan niet. Het bestemmingsplan treedt in werking
                     na afloop van de beroepstermijn, tenzij binnen deze termijn een verzoek om voorlopige voorziening is ingediend bij de voorzitter
                     van de Afdeling bestuursrechtspraak van de Raad van State. In dat geval treedt het bestemmingsplan niet eerder in werking
                     dan nadat door de voorzitter op dat verzoek is beslist.
                  </text:p>
      <text:p text:style-name="circulaire_divisie">Voor zowel voor het indienen van een beroepschrift als een verzoek om voorlopige voorziening zal de griffier van de Afdeling
                     Bestuursrechtspraak van de Raad van State een griffierecht (kosten) in rekening brengen.
                  </text:p>
      <text:p text:style-name="ondertekening.end">Burgemeester en wethouders van Heerenveen.</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Bestemmingsplan Tuincentrum/bouwmarkt, Domela Nieuwenhuisweg 1, Heerenveen vastgesteld; Heerenveen</dc:title>
  </office:meta>
</office:document-meta>
</file>