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16188-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16188</text:p>
      <text:p text:style-name="publicatie-titel.end">14 oktober 2010</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0-16188-001.png" xlink:show="embed" xlink:type="simple"/></draw:frame> Bestemmingsplan ‘Thialf en omgeving’ vastgesteld
         </text:h>
      <text:p text:style-name="circulaire-tekst">Burgemeester en wethouders van Heerenveen maken op grond van artikel 3.8 van de Wet ruimtelijke ordening bekend dat de gemeenteraad
                  op 4 oktober 2010 het bestemmingsplan ‘Thialf en omgeving’ heeft vastgesteld. Dit bestemmingsplan voorziet in actuele planologisch
                  juridische regeling voor het gebied waarvan de grenzen globaal worden door:
               </text:p>
      <text:list text:style-name="list-style-1">
        <text:list-item>
          <text:p text:style-name="list.start">ten noorden de Amelandlaan;
                     </text:p>
        </text:list-item>
        <text:list-item>
          <text:p text:style-name="list.cont">ten oosten het wandelpad Blausingel;
                     </text:p>
        </text:list-item>
        <text:list-item>
          <text:p text:style-name="list.cont">ten zuiden de Heremaweg;
                     </text:p>
        </text:list-item>
        <text:list-item>
          <text:p text:style-name="list.end">ten westen De Zanden.
                     </text:p>
        </text:list-item>
      </text:list>
      <text:p text:style-name="circulaire-tekst">Het bestemmingsplan vervangt verschillende verouderde bestemmingsplannen door een nieuw bestemmingsplan.</text:p>
      <text:p text:style-name="circulaire-tekst">Het bestemmingsplan is ongewijzigd vastgesteld, dat wil zeggen overeenkomstig het ontwerp zoals dat ter inzage heeft gelegen.
                  Tegen het ontwerpbestemmingsplan zijn geen zienswijzen naar voren gebracht.
               </text:p>
      <text:h text:outline-level="3" text:style-name="divisiekop1">Ter inzage
                  </text:h>
      <text:p text:style-name="circulaire_divisie">Het bestemmingsplan ligt met ingang van vrijdag 15 oktober voor een periode van zes weken voor een ieder ter inzage. U kunt
                     het digitale bestemmingsplan inzien op de website van de gemeente www.heerenveen.nl. Op de website selecteert u het tabblad
                     ‘Actueel’ en vervolgens ‘Ter inzage’.
                  </text:p>
      <text:p text:style-name="circulaire_divisie">Daarnaast is het bestemmingsplan in te zien tijdens openingstijden op de volgende plaatsen:</text:p>
      <text:list text:style-name="list-style-2">
        <text:list-item>
          <text:p text:style-name="list.start">bij de receptie van het gemeentehuis, Crackstraat 2 te Heerenveen;
                        </text:p>
        </text:list-item>
        <text:list-item>
          <text:p text:style-name="list.end">de centrale bibliotheek, Burgemeester Kuperusplein 48 te Heerenveen.
                        </text:p>
        </text:list-item>
      </text:list>
      <text:h text:outline-level="3" text:style-name="divisiekop1">Beroep
                  </text:h>
      <text:p text:style-name="circulaire_divisie">Belanghebbenden aan wie redelijkerwijs niet kan worden verweten dat zij geen zienswijze bij de gemeenteraad hebben ingediend,
                     kunnen gedurende bovengenoemde termijn van terinzageligging schriftelijk beroep instellen bij de Afdeling bestuursrechtspraak
                     van de Raad van State, Postbus 20019, 2500 EA te ‘s-Gravenhage.
                  </text:p>
      <text:h text:outline-level="3" text:style-name="divisiekop1">Inwerkingtreding
                  </text:h>
      <text:p text:style-name="circulaire_divisie">Het indienen van een beroepschrift schorst de werking van het bestemmingsplan niet. Het bestemmingsplan treedt in werking
                     na afloop van de beroepstermijn, tenzij binnen deze termijn een verzoek om voorlopige voorziening is ingediend bij de voorzitter
                     van de Afdeling bestuursrechtspraak van de Raad van State. In dat geval treedt het bestemmingsplan niet eerder in werking
                     dan nadat door de voorzitter op dat verzoek is beslist.
                  </text:p>
      <text:p text:style-name="circulaire_divisie">Voor zowel voor het indienen van een beroepschrift als een verzoek om voorlopige voorziening zal de griffier van de Afdeling
                     Bestuursrechtspraak van de Raad van State een griffierecht (kosten) in rekening brengen.
                  </text:p>
      <text:p text:style-name="ondertekening.end">Burgemeester en wethouders van Heerenveen.</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Bestemmingsplan ‘Thialf en omgeving’ vastgesteld; Heerenveen</dc:title>
  </office:meta>
</office:document-meta>
</file>