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style:style style:family="table" style:name="table.1">
      <style:table-properties table:align="margins"/>
    </style:style>
    <style:style style:family="table-column" style:name="table.1.col1">
      <style:table-column-properties style:rel-column-width="1600*"/>
    </style:style>
    <style:style style:family="table-column" style:name="table.1.col2">
      <style:table-column-properties style:rel-column-width="1900*"/>
    </style:style>
    <style:style style:family="table-column" style:name="table.1.col3">
      <style:table-column-properties style:rel-column-width="1900*"/>
    </style:style>
    <style:style style:family="table-column" style:name="table.1.col4">
      <style:table-column-properties style:rel-column-width="1900*"/>
    </style:style>
    <style:style style:family="table-column" style:name="table.1.col5">
      <style:table-column-properties style:rel-column-width="2600*"/>
    </style:style>
    <style:style style:family="table" style:name="table.2">
      <style:table-properties table:align="margins"/>
    </style:style>
    <style:style style:family="table-column" style:name="table.2.col1">
      <style:table-column-properties style:rel-column-width="1600*"/>
    </style:style>
    <style:style style:family="table-column" style:name="table.2.col2">
      <style:table-column-properties style:rel-column-width="1900*"/>
    </style:style>
    <style:style style:family="table-column" style:name="table.2.col3">
      <style:table-column-properties style:rel-column-width="1900*"/>
    </style:style>
    <style:style style:family="table-column" style:name="table.2.col4">
      <style:table-column-properties style:rel-column-width="1900*"/>
    </style:style>
    <style:style style:family="table-column" style:name="table.2.col5">
      <style:table-column-properties style:rel-column-width="2600*"/>
    </style:style>
    <style:style style:family="table" style:name="table.3">
      <style:table-properties table:align="margins"/>
    </style:style>
    <style:style style:family="table-column" style:name="table.3.col1">
      <style:table-column-properties style:rel-column-width="1600*"/>
    </style:style>
    <style:style style:family="table-column" style:name="table.3.col2">
      <style:table-column-properties style:rel-column-width="1900*"/>
    </style:style>
    <style:style style:family="table-column" style:name="table.3.col3">
      <style:table-column-properties style:rel-column-width="1900*"/>
    </style:style>
    <style:style style:family="table-column" style:name="table.3.col4">
      <style:table-column-properties style:rel-column-width="1900*"/>
    </style:style>
    <style:style style:family="table-column" style:name="table.3.col5">
      <style:table-column-properties style:rel-column-width="2600*"/>
    </style:style>
    <style:style style:family="table" style:name="table.4">
      <style:table-properties table:align="margins"/>
    </style:style>
    <style:style style:family="table-column" style:name="table.4.col1">
      <style:table-column-properties style:rel-column-width="1600*"/>
    </style:style>
    <style:style style:family="table-column" style:name="table.4.col2">
      <style:table-column-properties style:rel-column-width="1900*"/>
    </style:style>
    <style:style style:family="table-column" style:name="table.4.col3">
      <style:table-column-properties style:rel-column-width="1900*"/>
    </style:style>
    <style:style style:family="table-column" style:name="table.4.col4">
      <style:table-column-properties style:rel-column-width="1900*"/>
    </style:style>
    <style:style style:family="table-column" style:name="table.4.col5">
      <style:table-column-properties style:rel-column-width="2600*"/>
    </style:style>
    <style:style style:family="table" style:name="table.5">
      <style:table-properties table:align="margins"/>
    </style:style>
    <style:style style:family="table-column" style:name="table.5.col1">
      <style:table-column-properties style:rel-column-width="1600*"/>
    </style:style>
    <style:style style:family="table-column" style:name="table.5.col2">
      <style:table-column-properties style:rel-column-width="1900*"/>
    </style:style>
    <style:style style:family="table-column" style:name="table.5.col3">
      <style:table-column-properties style:rel-column-width="1900*"/>
    </style:style>
    <style:style style:family="table-column" style:name="table.5.col4">
      <style:table-column-properties style:rel-column-width="1900*"/>
    </style:style>
    <style:style style:family="table-column" style:name="table.5.col5">
      <style:table-column-properties style:rel-column-width="2600*"/>
    </style:style>
    <style:style style:family="table" style:name="table.6">
      <style:table-properties table:align="margins"/>
    </style:style>
    <style:style style:family="table-column" style:name="table.6.col1">
      <style:table-column-properties style:rel-column-width="1600*"/>
    </style:style>
    <style:style style:family="table-column" style:name="table.6.col2">
      <style:table-column-properties style:rel-column-width="1900*"/>
    </style:style>
    <style:style style:family="table-column" style:name="table.6.col3">
      <style:table-column-properties style:rel-column-width="1900*"/>
    </style:style>
    <style:style style:family="table-column" style:name="table.6.col4">
      <style:table-column-properties style:rel-column-width="1900*"/>
    </style:style>
    <style:style style:family="table-column" style:name="table.6.col5">
      <style:table-column-properties style:rel-column-width="2600*"/>
    </style:style>
    <style:style style:family="table" style:name="table.7">
      <style:table-properties table:align="margins"/>
    </style:style>
    <style:style style:family="table-column" style:name="table.7.col1">
      <style:table-column-properties style:rel-column-width="1600*"/>
    </style:style>
    <style:style style:family="table-column" style:name="table.7.col2">
      <style:table-column-properties style:rel-column-width="1900*"/>
    </style:style>
    <style:style style:family="table-column" style:name="table.7.col3">
      <style:table-column-properties style:rel-column-width="1900*"/>
    </style:style>
    <style:style style:family="table-column" style:name="table.7.col4">
      <style:table-column-properties style:rel-column-width="1900*"/>
    </style:style>
    <style:style style:family="table-column" style:name="table.7.col5">
      <style:table-column-properties style:rel-column-width="2600*"/>
    </style:style>
    <style:style style:family="table" style:name="table.8">
      <style:table-properties table:align="margins"/>
    </style:style>
    <style:style style:family="table-column" style:name="table.8.col1">
      <style:table-column-properties style:rel-column-width="1600*"/>
    </style:style>
    <style:style style:family="table-column" style:name="table.8.col2">
      <style:table-column-properties style:rel-column-width="1900*"/>
    </style:style>
    <style:style style:family="table-column" style:name="table.8.col3">
      <style:table-column-properties style:rel-column-width="1900*"/>
    </style:style>
    <style:style style:family="table-column" style:name="table.8.col4">
      <style:table-column-properties style:rel-column-width="1900*"/>
    </style:style>
    <style:style style:family="table-column" style:name="table.8.col5">
      <style:table-column-properties style:rel-column-width="2600*"/>
    </style:style>
    <style:style style:family="table" style:name="table.9">
      <style:table-properties table:align="margins"/>
    </style:style>
    <style:style style:family="table-column" style:name="table.9.col1">
      <style:table-column-properties style:rel-column-width="1600*"/>
    </style:style>
    <style:style style:family="table-column" style:name="table.9.col2">
      <style:table-column-properties style:rel-column-width="1900*"/>
    </style:style>
    <style:style style:family="table-column" style:name="table.9.col3">
      <style:table-column-properties style:rel-column-width="1900*"/>
    </style:style>
    <style:style style:family="table-column" style:name="table.9.col4">
      <style:table-column-properties style:rel-column-width="1900*"/>
    </style:style>
    <style:style style:family="table-column" style:name="table.9.col5">
      <style:table-column-properties style:rel-column-width="2600*"/>
    </style:style>
  </office:automatic-styles>
  <office:body>
    <office:text>
      <text:p text:style-name="publicatie-titel">Staatscourant 2010, 15496</text:p>
      <text:p text:style-name="publicatie-titel.end">6 oktober 2010</text:p>
      <text:h text:outline-level="1" text:style-name="staatscourant_kop">Besluit van de Minister van Sociale Zaken en Werkgelegenheid van 13 september 2010, nr. G&amp;VW/AA/2010/17759, tot wijziging
            van de Beleidsregel arbocatalogi 2010 in verband met de toevoeging van nieuwe arbocatalogi en het herstel van redactionele
            onvolkomenheden
         </text:h>
      <text:p text:style-name="wie">De Minister van Sociale Zaken en Werkgelegenheid,</text:p>
      <text:p text:style-name="afkondiging">Besluit:</text:p>
      <text:h text:outline-level="3" text:style-name="wijzig-artikel_kop">ARTIKEL I
               </text:h>
      <text:p text:style-name="wat">Artikel 3 van de Beleidsregel arbocatalogi 2010 wordt als volgt gewijzigd:</text:p>
      <text:p text:style-name="wat-labeled">1. In alfabetische volgorde worden de volgende arbocatalogi ingevoegd:
                  </text:p>
      <text:p text:style-name="table.fix"/>
      <table:table table:name="table.1" table:style-name="table.1">
        <table:table-column table:style-name="table.1.col1"/>
        <table:table-column table:style-name="table.1.col2"/>
        <table:table-column table:style-name="table.1.col3"/>
        <table:table-column table:style-name="table.1.col4"/>
        <table:table-column table:style-name="table.1.col5"/>
        <table:table-header-rows>
          <table:table-row>
            <table:table-cell office:value-type="string">
              <text:p text:style-name="Table_20_Heading_Left">Branche/</text:p>
              <text:p text:style-name="Table_20_Heading_Left">Bedrijfssector</text:p>
            </table:table-cell>
            <table:table-cell office:value-type="string">
              <text:p text:style-name="Table_20_Heading_Left">Voorschriften</text:p>
              <text:p text:style-name="Table_20_Heading_Left">Arbowetgeving</text:p>
            </table:table-cell>
            <table:table-cell office:value-type="string">
              <text:p text:style-name="Table_20_Heading_Left">Risico’s op het gebied van arbeidsomstandigheden</text:p>
            </table:table-cell>
            <table:table-cell office:value-type="string">
              <text:p text:style-name="Table_20_Heading_Left">Arbocatalogus</text:p>
              <text:p text:style-name="Table_20_Heading_Left">Datum toetsbrief AI</text:p>
              <text:p text:style-name="Table_20_Heading_Left">Einddatum catalogus</text:p>
            </table:table-cell>
            <table:table-cell office:value-type="string">
              <text:p text:style-name="Table_20_Heading_Left">Buitentoepassingverklaarde beleidsregels Arbeidsomstandighedenwetgeving</text:p>
            </table:table-cell>
          </table:table-row>
        </table:table-header-rows>
        <table:table-row>
          <table:table-cell office:value-type="string">
            <text:p text:style-name="Table_20_Contents_Left">Bloemenveilingen</text:p>
          </table:table-cell>
          <table:table-cell office:value-type="string">
            <text:p text:style-name="Table_20_Contents_Left">Arbobesluit</text:p>
            <text:p text:style-name="Table_20_Contents_Left">artikelen 4.1c, 4.17, 5.2 en 5.3</text:p>
          </table:table-cell>
          <table:table-cell office:value-type="string">
            <text:p text:style-name="Table_20_Contents_Left">Fysieke belasting, gevaarlijke stoffen (dme)</text:p>
          </table:table-cell>
          <table:table-cell office:value-type="string">
            <text:p text:style-name="Table_20_Contents_Left">Arbocatalogus Bloemenveilingen</text:p>
            <text:p text:style-name="Table_20_Contents_Left">22 juli 2010</text:p>
          </table:table-cell>
          <table:table-cell office:value-type="string">
            <text:p text:style-name="Table_20_Contents_Left">–</text:p>
          </table:table-cell>
        </table:table-row>
        <table:table-row>
          <table:table-cell office:value-type="string"/>
          <table:table-cell office:value-type="string"/>
          <table:table-cell office:value-type="string"/>
          <table:table-cell office:value-type="string"/>
          <table:table-cell office:value-type="string"/>
        </table:table-row>
        <table:table-row>
          <table:table-cell office:value-type="string">
            <text:p text:style-name="Table_20_Contents_Left">Geaccrediteerde laboratoria en kalibratie- en inspectie-instellingen</text:p>
          </table:table-cell>
          <table:table-cell office:value-type="string">
            <text:p text:style-name="Table_20_Contents_Left">Arbowet</text:p>
            <text:p text:style-name="Table_20_Contents_Left">artikelen 5 en 9</text:p>
            <text:p text:style-name="Table_20_Contents_Left">Arbobesluit</text:p>
            <text:p text:style-name="Table_20_Contents_Left">artikelen 4.1, 4.2, 4.3, 4.4, 4.5, 4.6, 4.10a, 4.10b, 4.10c, 4.10d, 4.11, 4.12, 4.13, 4.15, 4.16, 4.17, 4.18, 4.19 en 4.20</text:p>
          </table:table-cell>
          <table:table-cell office:value-type="string">
            <text:p text:style-name="Table_20_Contents_Left">Gevaarlijke stoffen (kankerverwekkende en mutagene stoffen, oplosmiddelen, voor de voortplanting giftige stoffen)</text:p>
          </table:table-cell>
          <table:table-cell office:value-type="string">
            <text:p text:style-name="Table_20_Contents_Left">Arbocatalogus Fenelab</text:p>
            <text:p text:style-name="Table_20_Contents_Left">10 september 2010</text:p>
          </table:table-cell>
          <table:table-cell office:value-type="string">
            <text:p text:style-name="Table_20_Contents_Left">4.6-1  Voorkomen van calamiteiten bij opslag, gebruik en transport van gascilinders</text:p>
            <text:p text:style-name="Table_20_Contents_Left">4.6-3  Voorkomen van ongewilde gebeurtenissen bij werkzaamheden met gevaarlijke stoffen</text:p>
            <text:p text:style-name="Table_20_Contents_Left">4.18-1  Doeltreffende beheersing van blootstelling aan kankerverwekkende stoffen</text:p>
            <text:p text:style-name="Table_20_Contents_Left">4.19  Informatie van werknemers bij het werken met kankerverwekkende en mutagene stoffen</text:p>
          </table:table-cell>
        </table:table-row>
        <table:table-row>
          <table:table-cell office:value-type="string"/>
          <table:table-cell office:value-type="string"/>
          <table:table-cell office:value-type="string"/>
          <table:table-cell office:value-type="string"/>
          <table:table-cell office:value-type="string"/>
        </table:table-row>
        <table:table-row>
          <table:table-cell office:value-type="string">
            <text:p text:style-name="Table_20_Contents_Left">Gemengde branche en speelgoedbranche </text:p>
          </table:table-cell>
          <table:table-cell office:value-type="string">
            <text:p text:style-name="Table_20_Contents_Left">Arbowet</text:p>
            <text:p text:style-name="Table_20_Contents_Left">artikel 3, tweede lid</text:p>
            <text:p text:style-name="Table_20_Contents_Left">Arbobesluit</text:p>
            <text:p text:style-name="Table_20_Contents_Left">artikel 1.42, 2.15, 5.2, 5.3, 5.4 en 5.5</text:p>
          </table:table-cell>
          <table:table-cell office:value-type="string">
            <text:p text:style-name="Table_20_Contents_Left">Fysieke belasting (ergonomie), psychosociale arbeidsbelasting (agressie en geweld)</text:p>
          </table:table-cell>
          <table:table-cell office:value-type="string">
            <text:p text:style-name="Table_20_Contents_Left">Arbocatalogus van de Gemengde branche en Speelgoedbranche in de detailhandel</text:p>
            <text:p text:style-name="Table_20_Contents_Left">27 augustus 2010</text:p>
          </table:table-cell>
          <table:table-cell office:value-type="string">
            <text:p text:style-name="Table_20_Contents_Left">1.42, eerste lid onder d en e,  Organisatie van de arbeid van zwangere werk nemers en werknemers tijdens de lactatie</text:p>
            <text:p text:style-name="Table_20_Contents_Left">5.4-1b  Gebruik van een stasteun</text:p>
            <text:p text:style-name="Table_20_Contents_Left">5.4-2  Zitgelegenheid bij kassawerk in zelfbedieningswinkels</text:p>
          </table:table-cell>
        </table:table-row>
        <table:table-row>
          <table:table-cell office:value-type="string"/>
          <table:table-cell office:value-type="string"/>
          <table:table-cell office:value-type="string"/>
          <table:table-cell office:value-type="string"/>
          <table:table-cell office:value-type="string"/>
        </table:table-row>
        <table:table-row>
          <table:table-cell office:value-type="string">
            <text:p text:style-name="Table_20_Contents_Left">Vertikaal transport</text:p>
          </table:table-cell>
          <table:table-cell office:value-type="string">
            <text:p text:style-name="Table_20_Contents_Left">Arbowet</text:p>
            <text:p text:style-name="Table_20_Contents_Left">artikel 8</text:p>
            <text:p text:style-name="Table_20_Contents_Left">Arbobesluit</text:p>
            <text:p text:style-name="Table_20_Contents_Left">artikelen 2.28, 3.5, tweede lid, 7.3, 7.4, derde lid, 7.4a, vierde lid, 7.5, 7.18, derde, zesde, zevende en achtste lid, 7.18a,
                                 tweede, derde, zevende tot en met tiende en dertiende lid, 7.23d, 8.1, 8.2 en 8.3
                              </text:p>
          </table:table-cell>
          <table:table-cell office:value-type="string">
            <text:p text:style-name="Table_20_Contents_Left">Machineveiligheid </text:p>
          </table:table-cell>
          <table:table-cell office:value-type="string">
            <text:p text:style-name="Table_20_Contents_Left">Arbocatalogus Vertikaal Transport</text:p>
            <text:p text:style-name="Table_20_Contents_Left">6 juli 2010</text:p>
          </table:table-cell>
          <table:table-cell office:value-type="string">
            <text:p text:style-name="Table_20_Contents_Left">7.3-6  Geschiktheid werkbakken</text:p>
            <text:p text:style-name="Table_20_Contents_Left">7.5-1  Onderhoud werkbakken</text:p>
            <text:p text:style-name="Table_20_Contents_Left">7.23d  Vervoer van personen in werkbakken</text:p>
          </table:table-cell>
        </table:table-row>
      </table:table>
      <text:p/>
      <text:p text:style-name="wat-labeled">2. Bij de branche Afbouw komen de kolommen te luiden:
                  </text:p>
      <text:p text:style-name="table.fix"/>
      <table:table table:name="table.2" table:style-name="table.2">
        <table:table-column table:style-name="table.2.col1"/>
        <table:table-column table:style-name="table.2.col2"/>
        <table:table-column table:style-name="table.2.col3"/>
        <table:table-column table:style-name="table.2.col4"/>
        <table:table-column table:style-name="table.2.col5"/>
        <table:table-row>
          <table:table-cell office:value-type="string">
            <text:p text:style-name="Table_20_Contents_Left">Afbouw</text:p>
          </table:table-cell>
          <table:table-cell office:value-type="string">
            <text:p text:style-name="Table_20_Contents_Left">Arbowet</text:p>
            <text:p text:style-name="Table_20_Contents_Left">artikelen 3, 5, 8 en 11</text:p>
            <text:p text:style-name="Table_20_Contents_Left">Arbobesluit</text:p>
            <text:p text:style-name="Table_20_Contents_Left">artikelen 3.15, 3.17, 4.1, 4.1b, 4.1c, 4.2, 4.2a, 4.3, 4.4, 4.10a, 4.11, 4.12, 4.13, 4.15, 4.16, 4.17, 4.18, 4.19, 4.20, 4.23,
                                 4.62b, 5.1, 5.2, 5.3, 5.4, 5.5, 5.6, 6.1, 6.3, 6.4, 6.7, 6.8, 6.9, 6.10, 6.11, 6.11a, 6.11b, 6.11c, 6.11d, 6.11e, 7.1, 7.2,
                                 7.3, 7.4, 7.4a, 7.5, 7.6, 7.7, 7.8, 7.9, 7.10, 7.11, 7.11a, 7.12, 7.13, 7.14, 7.15, 7.16, 7.17c, 7.18, 7.18a, 7.18b, 7.20,
                                 7.32, 7.34, 8.1, 8.2, 8.3 en 8.4
                              </text:p>
            <text:p text:style-name="Table_20_Contents_Left">Arboregeling</text:p>
            <text:p text:style-name="Table_20_Contents_Left">artikel 4.32a</text:p>
          </table:table-cell>
          <table:table-cell office:value-type="string">
            <text:p text:style-name="Table_20_Contents_Left">Inrichting arbeidsplaatsen (markering, veiligheid). fysieke belasting (ergonomie, beeldschermwerk), fysische factoren (geluid,
                                 trillingen), arbeidsmiddelen (algemeen, mobiele arbeidsmiddelen, hijsen, torenkranen, steigers), gevaarlijke stoffen
                              </text:p>
          </table:table-cell>
          <table:table-cell office:value-type="string">
            <text:p text:style-name="Table_20_Contents_Left">Arbocatalogus voor de afbouw</text:p>
            <text:p text:style-name="Table_20_Contents_Left">16 december 2009,</text:p>
            <text:p text:style-name="Table_20_Contents_Left">3 mei 2010</text:p>
            <text:p text:style-name="Table_20_Contents_Left">en</text:p>
            <text:p text:style-name="Table_20_Contents_Left">19 juli 2010</text:p>
          </table:table-cell>
          <table:table-cell office:value-type="string">
            <text:p text:style-name="Table_20_Contents_Left">5.3-1  Tillen op bouwplaatsen</text:p>
            <text:p text:style-name="Table_20_Contents_Left">6.7  Beoordelen en zo nodig meten van de lawaainiveaus</text:p>
            <text:p text:style-name="Table_20_Contents_Left">6.8  Voorkomen of beperken van de blootstelling aan schadelijk lawaai</text:p>
          </table:table-cell>
        </table:table-row>
      </table:table>
      <text:p/>
      <text:p text:style-name="wat-labeled">3. Bij de branche Binnenvaart komen de kolommen te luiden:
                  </text:p>
      <text:p text:style-name="table.fix"/>
      <table:table table:name="table.3" table:style-name="table.3">
        <table:table-column table:style-name="table.3.col1"/>
        <table:table-column table:style-name="table.3.col2"/>
        <table:table-column table:style-name="table.3.col3"/>
        <table:table-column table:style-name="table.3.col4"/>
        <table:table-column table:style-name="table.3.col5"/>
        <table:table-row>
          <table:table-cell office:value-type="string">
            <text:p text:style-name="Table_20_Contents_Left">Binnenvaart</text:p>
          </table:table-cell>
          <table:table-cell office:value-type="string">
            <text:p text:style-name="Table_20_Contents_Left">Arbowet</text:p>
            <text:p text:style-name="Table_20_Contents_Left">artikelen 3, eerste lid, 5 en 8</text:p>
            <text:p text:style-name="Table_20_Contents_Left">Arbobesluit</text:p>
            <text:p text:style-name="Table_20_Contents_Left">artikelen 1.1, vijfdelid, 1.36, 1.37, 3.5g en 3.5h, 3.16, 4.3, 4.4, 4.6, 4.61a, 4.87b, 4.106, 5.2, 5.3, 5.5, 7.3, 7.4, 7.4a,
                                 7.5, 7.23, 7.23a, 7.23b, 7.23c, 7.23d, 7.24, 7.25, 7.26, 7.27, 7.29, 7.30 en 8.2
                              </text:p>
            <text:p text:style-name="Table_20_Contents_Left">Arboregeling</text:p>
            <text:p text:style-name="Table_20_Contents_Left">artikelen 4.1, 4.2, 4.3, 4.4, 4.5, 4.6, 4.7, 4.8, 4.9, 4.10, 4.11, 4.12, 4.13 en 4.14</text:p>
          </table:table-cell>
          <table:table-cell office:value-type="string">
            <text:p text:style-name="Table_20_Contents_Left">Gevaarlijke stoffen, fysieke belasting (ergonomie) inrichting arbeidsplaatsen (valgevaar, besloten ruimte, tank schepen),
                                 arbeidsmiddelen (deugdelijkheid, hoogte waaronder ladders, werkbakken, laden en lossen van schepen)
                              </text:p>
          </table:table-cell>
          <table:table-cell office:value-type="string">
            <text:p text:style-name="Table_20_Contents_Left">Arbocatalogus binnenvaart</text:p>
            <text:p text:style-name="Table_20_Contents_Left">11 februari 2009</text:p>
            <text:p text:style-name="Table_20_Contents_Left">en</text:p>
            <text:p text:style-name="Table_20_Contents_Left">8 april 2010</text:p>
          </table:table-cell>
          <table:table-cell office:value-type="string">
            <text:p text:style-name="Table_20_Contents_Left">3.5g-1  Onderzoek in ruimten waar gevaar bestaat voor verstikking bedwelming of vergiftiging dan wel brand of explosie</text:p>
            <text:p text:style-name="Table_20_Contents_Left">3.5g-2, tweede, vierde en vijfde lid  Maatregelen in ruimten waar gevaar bestaat voor verstikking, bedwelming of vergiftiging
                                 dan wel brand of explosie
                              </text:p>
          </table:table-cell>
        </table:table-row>
      </table:table>
      <text:p/>
      <text:p text:style-name="wat-labeled">4. Bij de branche Geestelijke gezondheidszorg wordt in de kolom Voorschriften Arbowetgeving bij Arbobesluit artikelen na ‘4.102,’
                     ingevoegd: 5.1, . 
                  </text:p>
      <text:p text:style-name="wat-labeled">5. Bij de branche Grafimedia komen de kolommen te luiden:
                  </text:p>
      <text:p text:style-name="table.fix"/>
      <table:table table:name="table.4" table:style-name="table.4">
        <table:table-column table:style-name="table.4.col1"/>
        <table:table-column table:style-name="table.4.col2"/>
        <table:table-column table:style-name="table.4.col3"/>
        <table:table-column table:style-name="table.4.col4"/>
        <table:table-column table:style-name="table.4.col5"/>
        <table:table-row>
          <table:table-cell office:value-type="string">
            <text:p text:style-name="Table_20_Contents_Left">Grafimedia</text:p>
          </table:table-cell>
          <table:table-cell office:value-type="string">
            <text:p text:style-name="Table_20_Contents_Left">Arbowet</text:p>
            <text:p text:style-name="Table_20_Contents_Left">artikel 3, eerste en tweede lid,</text:p>
            <text:p text:style-name="Table_20_Contents_Left">Arbobesluit</text:p>
            <text:p text:style-name="Table_20_Contents_Left">artikelen 1.42, 2.15, 3.2, 3.3, 3.4, 3.19, 4.1c, eerste lid, onder a tot en met h, en tweede lid, 4.3, 4.4, 4.6, eerste lid,
                                 4.62b, 6.7, 6.8, 6.9, 6.10, 6.10a, 6.11, 7.2, 7.3, 7.4, 7.5, 7.7, 7.11a, 7.13, 7.14, 7.15, 7.16, 7.18 en 7.20
                              </text:p>
            <text:p text:style-name="Table_20_Contents_Left">Arboregeling</text:p>
            <text:p text:style-name="Table_20_Contents_Left">artikel 4.32b</text:p>
          </table:table-cell>
          <table:table-cell office:value-type="string">
            <text:p text:style-name="Table_20_Contents_Left">Gevaarlijke stoffen (opslag en oplosmiddelen), fysische factoren (geluid), psychosociale arbeidsbelasting (werk druk), inrichting
                                 arbeidsplaatsen (bewegingsruimte, algemene vereisten), arbeidsmiddelen (algemeen, arbeidsmiddelen met bedieningssysteem, hijs-
                                 en hefgereedschap)
                              </text:p>
          </table:table-cell>
          <table:table-cell office:value-type="string">
            <text:p text:style-name="Table_20_Contents_Left">Arbocatalogus Grafimedia</text:p>
            <text:p text:style-name="Table_20_Contents_Left">13 augustus 2009</text:p>
            <text:p text:style-name="Table_20_Contents_Left">en</text:p>
            <text:p text:style-name="Table_20_Contents_Left">18 augustus 2010</text:p>
          </table:table-cell>
          <table:table-cell office:value-type="string">
            <text:p text:style-name="Table_20_Contents_Left">1.42  Organisatie van de arbeid van zwangere werk nemers en werknemers tijdens de lactatie</text:p>
            <text:p text:style-name="Table_20_Contents_Left">3.19  Afmetingen van arbeidsplaatsen in kantoren</text:p>
            <text:p text:style-name="Table_20_Contents_Left">5.1, vierde lid,  Beeldschermarbeid; apparatuur en meubilair</text:p>
            <text:p text:style-name="Table_20_Contents_Left">6.7  Beoordelen en zo nodig meten van de lawaainiveaus</text:p>
            <text:p text:style-name="Table_20_Contents_Left">6.8  Voorkomen of beperken van de blootstelling aan schadelijk lawaai</text:p>
          </table:table-cell>
        </table:table-row>
      </table:table>
      <text:p/>
      <text:p text:style-name="wat-labeled">6. Bij de branche Papier en Karton komen de kolommen te luiden:
                  </text:p>
      <text:p text:style-name="table.fix"/>
      <table:table table:name="table.5" table:style-name="table.5">
        <table:table-column table:style-name="table.5.col1"/>
        <table:table-column table:style-name="table.5.col2"/>
        <table:table-column table:style-name="table.5.col3"/>
        <table:table-column table:style-name="table.5.col4"/>
        <table:table-column table:style-name="table.5.col5"/>
        <table:table-row>
          <table:table-cell office:value-type="string">
            <text:p text:style-name="Table_20_Contents_Left">Papier en karton</text:p>
          </table:table-cell>
          <table:table-cell office:value-type="string">
            <text:p text:style-name="Table_20_Contents_Left">Arbowet</text:p>
            <text:p text:style-name="Table_20_Contents_Left">artikelen 3, eerste lid, onder c, 5, 11 en 18</text:p>
            <text:p text:style-name="Table_20_Contents_Left">Arbobesluit</text:p>
            <text:p text:style-name="Table_20_Contents_Left">artikelen 3.2, 3.3, 3.4, 3.5, 3.6, 3.14, 3.16, 3.19, 4.1c, eerste lid, onder a, b, c, e, f en h, 5.1, 5.2, 5.3, 5.4, 5.5,
                                 5.6, 5.7, 5.8, 5.9, 5.10, 5.11, 5.12, 6.1, 6.3, 6.6 tot en met 6.11, 7.2, 7.3, 7.4, 7.4a, 7.5, 7.7, 7.8, 7.9, 7.10,  7.13,
                                 7.15, 7.16, 7.17a, 7.17b, 7.17c, 7.23, 7.23a, 7.23b, 7.23c, 7.23d, 8.1, 8.2 en 8.3
                              </text:p>
          </table:table-cell>
          <table:table-cell office:value-type="string">
            <text:p text:style-name="Table_20_Contents_Left">Arbeidsmiddelen, gevaarlijke stoffen (oplosmiddelen), fysische factoren</text:p>
            <text:p text:style-name="Table_20_Contents_Left">(geluid, temperatuur; verlichting), fysieke belasting (ergonomie en beeldschermwerk), inrichting arbeidsplaatsen (valgevaar,
                                 algemeen)
                              </text:p>
          </table:table-cell>
          <table:table-cell office:value-type="string">
            <text:p text:style-name="Table_20_Contents_Left">Arbocatalogus PKGV-Industrie</text:p>
            <text:p text:style-name="Table_20_Contents_Left">8 oktober 2008,</text:p>
            <text:p text:style-name="Table_20_Contents_Left">6 april 2009,</text:p>
            <text:p text:style-name="Table_20_Contents_Left">13 augustus 2009,</text:p>
            <text:p text:style-name="Table_20_Contents_Left">7 december 2009,</text:p>
            <text:p text:style-name="Table_20_Contents_Left">23 december 2009</text:p>
            <text:p text:style-name="Table_20_Contents_Left">en</text:p>
            <text:p text:style-name="Table_20_Contents_Left">24 juni 2010</text:p>
          </table:table-cell>
          <table:table-cell office:value-type="string">
            <text:p text:style-name="Table_20_Contents_Left">5.4-1a  Zittend werk</text:p>
            <text:p text:style-name="Table_20_Contents_Left">5.4-1b  Gebruik van een stasteun</text:p>
            <text:p text:style-name="Table_20_Contents_Left">6.1  Temperatuur</text:p>
            <text:p text:style-name="Table_20_Contents_Left">6.7  Beoordelen en zo nodig meten van de lawaainiveaus</text:p>
            <text:p text:style-name="Table_20_Contents_Left">6.8  Voorkomen of beperken van de blootstelling aan schadelijk lawaai</text:p>
            <text:p text:style-name="Table_20_Contents_Left">7.3-4  Inventarisatie en evaluatie van gevaren van arbeidsmiddelen</text:p>
            <text:p text:style-name="Table_20_Contents_Left">7.4-4  Deugdelijkheid ladders</text:p>
            <text:p text:style-name="Table_20_Contents_Left">7.9  Voorkoming aanraking arbeidsmiddelen met zeer hoge of zeer lage temperatuur</text:p>
            <text:p text:style-name="Table_20_Contents_Left">7.23d  Vervoer van personen in werkbakken</text:p>
          </table:table-cell>
        </table:table-row>
      </table:table>
      <text:p/>
      <text:p text:style-name="wat-labeled">7. Bij de branche Railinfra komen de kolommen te luiden:
                  </text:p>
      <text:p text:style-name="table.fix"/>
      <table:table table:name="table.6" table:style-name="table.6">
        <table:table-column table:style-name="table.6.col1"/>
        <table:table-column table:style-name="table.6.col2"/>
        <table:table-column table:style-name="table.6.col3"/>
        <table:table-column table:style-name="table.6.col4"/>
        <table:table-column table:style-name="table.6.col5"/>
        <table:table-row>
          <table:table-cell office:value-type="string">
            <text:p text:style-name="Table_20_Contents_Left">Railinfra</text:p>
          </table:table-cell>
          <table:table-cell office:value-type="string">
            <text:p text:style-name="Table_20_Contents_Left">Arbowet</text:p>
            <text:p text:style-name="Table_20_Contents_Left">Artikelen 3, 5, 8 en 11</text:p>
            <text:p text:style-name="Table_20_Contents_Left">Arbobesluit</text:p>
            <text:p text:style-name="Table_20_Contents_Left">artikelen 3.2, 3.7, vijfde lid, 3.9, 3.17, 5.2, 5.3, 5.4, 5.5, 5.7, 5.9, 5.10, 5.11, 5.12, 6.3, 6.4, 6.7, 6.8, 6.9, 6.10,
                                 6.11, 6.11a, 6.11b, 6.11c, 6.11d, 6.11<text:span text:style-name="superscript"/>e, 7.4, 7.5, 7.8, 8.2 en 8.4
                              </text:p>
            <text:p text:style-name="Table_20_Contents_Left">Arboregeling</text:p>
            <text:p text:style-name="Table_20_Contents_Left">artikelen 5.1 en 5.2</text:p>
          </table:table-cell>
          <table:table-cell office:value-type="string">
            <text:p text:style-name="Table_20_Contents_Left">Arbeidsmiddelen (deugdelijkheid, montage en onderhoud), fysieke belasting (ergonomie, beeldschermwerk), fysische factoren
                                 (trillingen; geluid, verlichting), inrichting arbeidsplaatsen (aanrijdgevaar)
                              </text:p>
          </table:table-cell>
          <table:table-cell office:value-type="string">
            <text:p text:style-name="Table_20_Contents_Left">Arbocatalogus Arbo Spoor(t)</text:p>
            <text:p text:style-name="Table_20_Contents_Left">19 juni 2008,</text:p>
            <text:p text:style-name="Table_20_Contents_Left">
                                 <text:span text:style-name="cur">24 september 2009,</text:span>
                                 
                              </text:p>
            <text:p text:style-name="Table_20_Contents_Left">
                                 <text:span text:style-name="cur">16 december 2009,</text:span>
                                 
                              </text:p>
            <text:p text:style-name="Table_20_Contents_Left">19 maart 2010 en</text:p>
            <text:p text:style-name="Table_20_Contents_Left">20 juli 2010</text:p>
          </table:table-cell>
          <table:table-cell office:value-type="string">
            <text:p text:style-name="Table_20_Contents_Left">5.3-1  Tillen op bouwplaatsen </text:p>
          </table:table-cell>
        </table:table-row>
      </table:table>
      <text:p/>
      <text:p text:style-name="wat-labeled">8. Bij de branche Verzekeringsbedrijf komen de kolommen te luiden:
                  </text:p>
      <text:p text:style-name="table.fix"/>
      <table:table table:name="table.7" table:style-name="table.7">
        <table:table-column table:style-name="table.7.col1"/>
        <table:table-column table:style-name="table.7.col2"/>
        <table:table-column table:style-name="table.7.col3"/>
        <table:table-column table:style-name="table.7.col4"/>
        <table:table-column table:style-name="table.7.col5"/>
        <table:table-row>
          <table:table-cell office:value-type="string">
            <text:p text:style-name="Table_20_Contents_Left">Verzekeringen</text:p>
          </table:table-cell>
          <table:table-cell office:value-type="string">
            <text:p text:style-name="Table_20_Contents_Left">Arbowet,</text:p>
            <text:p text:style-name="Table_20_Contents_Left">artikel 3, tweede lid, en artikel 8</text:p>
            <text:p text:style-name="Table_20_Contents_Left">Arbobesluit</text:p>
            <text:p text:style-name="Table_20_Contents_Left">artikelen 2.15, 5.9, 5.10, 5.11 en 5.12</text:p>
            <text:p text:style-name="Table_20_Contents_Left">Arboregeling</text:p>
            <text:p text:style-name="Table_20_Contents_Left">artikelen 5.1, 5.2 en 5.3</text:p>
          </table:table-cell>
          <table:table-cell office:value-type="string">
            <text:p text:style-name="Table_20_Contents_Left">Psychosociale</text:p>
            <text:p text:style-name="Table_20_Contents_Left">arbeidsbelasting (werkdruk), fysieke belasting (beeldschermwerk)</text:p>
          </table:table-cell>
          <table:table-cell office:value-type="string">
            <text:p text:style-name="Table_20_Contents_Left">Arbocatalogus in het verzekeringsbedrijf</text:p>
            <text:p text:style-name="Table_20_Contents_Left">27 maart 2009</text:p>
            <text:p text:style-name="Table_20_Contents_Left">18 februari 2011</text:p>
          </table:table-cell>
          <table:table-cell office:value-type="string">
            <text:p text:style-name="Table_20_Contents_Left">5.1  Beeldschermarbeid; apparatuur en meubilair</text:p>
            <text:p text:style-name="Table_20_Contents_Left">5.4-1a  Zittend werk</text:p>
            <text:p text:style-name="Table_20_Contents_Left">5.11  Bescherming van ogen en gezichtsvermogen bij beeldschermwerk</text:p>
          </table:table-cell>
        </table:table-row>
      </table:table>
      <text:p/>
      <text:p text:style-name="wat-labeled">9. Bij de branche Vlakglas komen de kolommen te luiden:
                  </text:p>
      <text:p text:style-name="table.fix"/>
      <table:table table:name="table.8" table:style-name="table.8">
        <table:table-column table:style-name="table.8.col1"/>
        <table:table-column table:style-name="table.8.col2"/>
        <table:table-column table:style-name="table.8.col3"/>
        <table:table-column table:style-name="table.8.col4"/>
        <table:table-column table:style-name="table.8.col5"/>
        <table:table-row>
          <table:table-cell office:value-type="string">
            <text:p text:style-name="Table_20_Contents_Left">Vlakglas</text:p>
          </table:table-cell>
          <table:table-cell office:value-type="string">
            <text:p text:style-name="Table_20_Contents_Left">Arbowet</text:p>
            <text:p text:style-name="Table_20_Contents_Left">artikelen 3, 5, 8 en 11</text:p>
            <text:p text:style-name="Table_20_Contents_Left">Arbobesluit</text:p>
            <text:p text:style-name="Table_20_Contents_Left">artikelen 3.2, 3.14, 3.15, 3.16, 3.17, 5.1, 5.2, 5.3, 5.5, 5.6, 6.7, 6.8, 6.9, 6.10, 6.11, 7.2, 7.3, 7.4, 7.4a, 7.5, 7.6,
                                 7.7, 7.11a, 7.13, 7.14, 7.15, 7.16, 7.17a, 7.17b, 7.17c, 7.18, 7,20, 7.23, 7.23a, 8.1, 8.2 en 8.3
                              </text:p>
          </table:table-cell>
          <table:table-cell office:value-type="string">
            <text:p text:style-name="Table_20_Contents_Left">Fysieke belasting (ergonomie), inrichting arbeidsplaats, arbeidsmiddelen (algemene veiligheid), fysische factoren (geluid)</text:p>
          </table:table-cell>
          <table:table-cell office:value-type="string">
            <text:p text:style-name="Table_20_Contents_Left">Arbocatalogus voor de vlakglasbranche</text:p>
            <text:p text:style-name="Table_20_Contents_Left">15 september 2009</text:p>
            <text:p text:style-name="Table_20_Contents_Left">en</text:p>
            <text:p text:style-name="Table_20_Contents_Left">6 juli 2010</text:p>
            <text:p text:style-name="Table_20_Contents_Left">1 oktober 2011</text:p>
          </table:table-cell>
          <table:table-cell office:value-type="string">
            <text:p text:style-name="Table_20_Contents_Left">6.7  Beoordelen en zo nodig meten van de lawaainiveaus</text:p>
            <text:p text:style-name="Table_20_Contents_Left">6.8  Voorkomen of beperken van de blootstelling aan schadelijk lawaai</text:p>
          </table:table-cell>
        </table:table-row>
      </table:table>
      <text:p/>
      <text:p text:style-name="wat-labeled">10. Bij de branche Waterbouw komen de kolommen te luiden:
                  </text:p>
      <text:p text:style-name="table.fix"/>
      <table:table table:name="table.9" table:style-name="table.9">
        <table:table-column table:style-name="table.9.col1"/>
        <table:table-column table:style-name="table.9.col2"/>
        <table:table-column table:style-name="table.9.col3"/>
        <table:table-column table:style-name="table.9.col4"/>
        <table:table-column table:style-name="table.9.col5"/>
        <table:table-row>
          <table:table-cell office:value-type="string">
            <text:p text:style-name="Table_20_Contents_Left">Waterbouw</text:p>
          </table:table-cell>
          <table:table-cell office:value-type="string">
            <text:p text:style-name="Table_20_Contents_Left">Arbowet</text:p>
            <text:p text:style-name="Table_20_Contents_Left">artikelen 3, eerste lid onder b, 8, eerste tot en met vierde lid, 11, onder b, en 44</text:p>
            <text:p text:style-name="Table_20_Contents_Left">Arbobesluit</text:p>
            <text:p text:style-name="Table_20_Contents_Left">artikelen 3.2, 3.4, 3.5, 3.5g, 3.6, 3.9, 3.10, 3.13, 3.14, 3.16, 3.19, 4.1c, 4.2, 4.3, 4.8, 4.10, 4.10d, 4.18, 4.20, vijfde
                                 lid, 4.48a, tweede lid onder a, 4.89, vierde tot en met zevende lid, 6.3, 6.7. 6.8, 6.9, 6.10, 6.10a, 6.11, 7.3, 7.4, 7.4a,
                                 7.6, 7.13, 7.17a, 7.17b, 7.17c, 7.17d, 7.18, 7.18a, 7.18b, 7.20, 7.23, 7.23a, 7.23b, 7.23d, 8.1, 8.2 en 8.3
                              </text:p>
          </table:table-cell>
          <table:table-cell office:value-type="string">
            <text:p text:style-name="Table_20_Contents_Left">Inrichting arbeidsplaatsen</text:p>
            <text:p text:style-name="Table_20_Contents_Left">(o.a. valgevaar), fysische</text:p>
            <text:p text:style-name="Table_20_Contents_Left">factoren (lawaai), arbeidsmiddelen, (algemeen, steigers, werkbakken, ladders)</text:p>
          </table:table-cell>
          <table:table-cell office:value-type="string">
            <text:p text:style-name="Table_20_Contents_Left">Arbocatalogus Waterbouw</text:p>
            <text:p text:style-name="Table_20_Contents_Left">7 oktober 2008,</text:p>
            <text:p text:style-name="Table_20_Contents_Left">24 oktober 2008</text:p>
            <text:p text:style-name="Table_20_Contents_Left">en</text:p>
            <text:p text:style-name="Table_20_Contents_Left">7 april 2010</text:p>
          </table:table-cell>
          <table:table-cell office:value-type="string">
            <text:p text:style-name="Table_20_Contents_Left">3.4  Aanleg en gebruik van elektrische installaties</text:p>
            <text:p text:style-name="Table_20_Contents_Left">3.5  Elektrotechnische, bedienings- en ander werkzaamheden</text:p>
            <text:p text:style-name="Table_20_Contents_Left">3.5g-1  Onderzoek in ruimten waar gevaar bestaat voor verstikking, bedwelming of vergiftiging dan wel brand of explosie</text:p>
            <text:p text:style-name="Table_20_Contents_Left">3.5g-2 Maatregelen in ruim ten waar gevaar bestaat voor verstikking, bedwelming of vergiftiging dan wel brand of explosie</text:p>
            <text:p text:style-name="Table_20_Contents_Left">3.6  Vluchtwegen en nooduitgangen</text:p>
            <text:p text:style-name="Table_20_Contents_Left">3.9  Noodverlichting</text:p>
            <text:p text:style-name="Table_20_Contents_Left">3.13  Automatische deuren en hekken en doorgangen voor voetgangers</text:p>
            <text:p text:style-name="Table_20_Contents_Left">3.16  Voorzieningen bij valgevaar</text:p>
            <text:p text:style-name="Table_20_Contents_Left">3.19  Afmetingen van arbeidsplaatsen in kantoren</text:p>
            <text:p text:style-name="Table_20_Contents_Left">6.3  Verlichting</text:p>
            <text:p text:style-name="Table_20_Contents_Left">6.7  Beoordelen en zo nodig meten van de lawaainiveaus</text:p>
            <text:p text:style-name="Table_20_Contents_Left">6.8  Voorkomen of beperken van de blootstelling aan schadelijk lawaai</text:p>
            <text:p text:style-name="Table_20_Contents_Left">7.4-3  Deugdelijkheid van vierwielige trekkers</text:p>
            <text:p text:style-name="Table_20_Contents_Left">7.4-4  Deugdelijkheid ladders</text:p>
            <text:p text:style-name="Table_20_Contents_Left">7.4-5  De kwaliteit en de constructie van steigers</text:p>
            <text:p text:style-name="Table_20_Contents_Left">7.4-6  Deugdelijkheid werkbakken</text:p>
            <text:p text:style-name="Table_20_Contents_Left">7.23d  Vervoer van personen in werkbakken</text:p>
          </table:table-cell>
        </table:table-row>
      </table:table>
      <text:p/>
      <text:h text:outline-level="3" text:style-name="artikel_kop">ARTIKEL II
                  </text:h>
      <text:list text:style-name="list-style-1">
        <text:list-item text:start-value="1">
          <text:p text:style-name="list.start"> Artikel I, onderdelen 1, 2, 5, 6, 7, 9 en 10, treedt in werking met ingang van de dag na de dagtekening van de Staatscourant
                           waarin dit besluit wordt geplaatst, en werkt per arbocatalogus terug tot en met de laatste in artikel I vermelde datum van
                           de brief met de uitkomsten van de marginale toetsing van de Arbeidsinspectie van het Ministerie van Sociale Zaken en Werkgelegenheid.
                        </text:p>
        </text:list-item>
        <text:list-item text:start-value="2">
          <text:p text:style-name="list.end"> Artikel I, onderdelen 3, 4 en 8, treedt in werking met ingang van de dag na de dagtekening van de Staatscourant, waarin dit
                           besluit wordt geplaatst.
                        </text:p>
        </text:list-item>
      </text:list>
      <text:p text:style-name="slotformulering">Dit besluit zal met de toelichting in de Staatscourant worden geplaatst.</text:p>
      <text:p text:style-name="dagtekening">Den Haag, 13 september 2010</text:p>
      <text:p text:style-name="ondertekening">De Minister van Sociale Zaken en Werkgelegenheid,</text:p>
      <text:p text:style-name="ondertekening">namens deze:</text:p>
      <text:p text:style-name="ondertekening">
                     de directeur-generaal Werk,
                  </text:p>
      <text:p text:style-name="ondertekening.end">M.R.P.M. Camps. </text:p>
      <text:h text:outline-level="2" text:style-name="nota-toelichting_kop">TOELICHTING
               </text:h>
      <text:p text:style-name="alineagroep">Dit besluit strekt er toe artikel 3 van Beleidsregel arbocatalogi 2010 via artikel I, onderdelen 1, 2, 5, 6, 7, 9 en 10, te
                     wijzigen door een aantal nieuwe arbocatalogi en deelarbocatalogi toe te voegen. Deze arbocatalogi zijn door de Arbeidsinspectie
                     marginaal getoetst en voldoen aan de in Beleidsregel arbocatalogi 2010 vermelde criteria.
                  </text:p>
      <text:p text:style-name="alineagroep.end">Bij onderdeel 1 gaat het om branches die nog niet beschikken over getoetste arbocatalogi. In de overige gevallen is al sprake
                     van getoetste deelcatalogi. De betreffende kolommen worden opnieuw vastgesteld middels de onderdelen 2, 5, 6, 7, 9 en 10.
                  </text:p>
      <text:p text:style-name="alineagroep">In de onderdelen 3, 4 en 8 wordt artikel 3 zo gewijzigd dat de van de vorige wijziging resterende redactionele onvolkomenheden
                     worden hersteld.
                  </text:p>
      <text:p text:style-name="alineagroep">De actualisering van getoetste catalogi vindt in principe tweemaandelijks plaats.</text:p>
      <text:p text:style-name="alineagroep.end">Voor de arbocatalogi die voldoen aan de marginale toets wordt – indien mogelijk (soms is bijvoorbeeld een wachtwoord vereist)
                     – een link geplaatst op de internetpagina www.arboportaal.nl.
                  </text:p>
      <text:p text:style-name="ondertekening">De Minister van Sociale Zaken en Werkgelegenheid,</text:p>
      <text:p text:style-name="ondertekening">namens deze:</text:p>
      <text:p text:style-name="ondertekening">
                     de directeur-generaal Werk,
                  </text:p>
      <text:p text:style-name="ondertekening.end">M.R.P.M. Camps. </text:p>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family="text" style:name="subscript">
      <style:text-properties style:text-position="sub 70%"/>
    </style:style>
    <style:style style:family="text" style:name="superscript">
      <style:text-properties style:text-position="super 70%"/>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algemeen_kop" style:parent-style-name="heading.normal">
      <style:text-properties fo:font-weight="normal"/>
    </style:style>
    <style:style style:class="text" style:default-outline-level="1" style:family="paragraph" style:name="algemeen_kop.kopopmaak_vet"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list-style style:name="list-style-1">
      <text:list-level-style-number style:num-format="1" text:level="1" text:display-levels="1" style:num-suffix=".">
        <style:list-level-properties text:min-label-width="0.50in" text:space-before="0in"/>
      </text:list-level-style-number>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office:automatic-styles>
  <office:master-styles>
    <style:master-page style:name="Standard" style:page-layout-name="portrait">
      <style:footer>
        <text:p text:style-name="Footer"/>
      </style:footer>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
  </office:meta>
</office:document-meta>
</file>