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527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5271</text:p>
      <text:p text:style-name="publicatie-titel.end">30 sept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5271-001.png" xlink:show="embed" xlink:type="simple"/></draw:frame> Ontwerpbestemmingsplan ‘Katlijk’ ter inzage
         </text:h>
      <text:p text:style-name="circulaire-tekst">Burgemeester en wethouders van Heerenveen maken bekend dat met ingang van vrijdag 1 oktober 2010 gedurende 6 weken, voor iedereen
                  het (digitale) ontwerpbestemmingsplan ‘Katlijk’ ter inzage ligt
               </text:p>
      <text:p text:style-name="circulaire-tekst">Dit ontwerpbestemmingsplan bevat een actuele juridisch-planologische regeling voor het dorp Katlijk. Dit bestemmingsplan is
                  een actuele herziening van de geldende bestemmingsplannen voor dit deel van de gemeente en is vooral gericht op het vastleggen
                  van de bestaande situatie.
               </text:p>
      <text:h text:outline-level="3" text:style-name="divisiekop1">Ter inzage
                  </text:h>
      <text:p text:style-name="circulaire_divisie">Het ontwerpbestemmingsplan kan gedurende de hiervoor genoemde op internet worden ingezien via de website: http://www.ruimtelijkeplannen.nl/. Op deze website selecteert u het tabblad ‘Bestemmingsplannen’, waarna u de mogelijkheid
                     heeft om de stukken op te roepen via het invullen van de locatie, de naam van het ontwerpbestemmingsplan of het planid-nummer
                     NL.IMRO.0074.BPNkatlijk-OW01
                  </text:p>
      <text:p text:style-name="circulaire_divisie">Tevens kan de papieren versie (‘verbeelding’) van het bestemmingsplan  tijdens openingsuren worden ingezien op de volgende
                     plaatsen:
                  </text:p>
      <text:list text:style-name="list-style-1">
        <text:list-item>
          <text:p text:style-name="list.start">bij de receptie van het gemeentehuis, Crackstraat 2 te Heerenveen
                        </text:p>
        </text:list-item>
        <text:list-item>
          <text:p text:style-name="list.end">Café-restaurant ‘Het Hof van Schoterland’, Schoterlandseweg 50 in Mildam
                        </text:p>
        </text:list-item>
      </text:list>
      <text:p text:style-name="circulaire_divisie">Bij verschillen tussen de digitale en de papieren versie van het bestemmingsplan is de digitale versie van het plan doorslaggevend.</text:p>
      <text:h text:outline-level="3" text:style-name="divisiekop1">Zienswijzen
                  </text:h>
      <text:p text:style-name="circulaire_divisie">Gedurende de termijn van ter inzage ligging kan iedereen zowel schriftelijk als mondeling zienswijzen indienen op het ontwerpbestemmingsplan.</text:p>
      <text:h text:outline-level="3" text:style-name="divisiekop1">Schriftelijk
                  </text:h>
      <text:p text:style-name="circulaire_divisie">Schriftelijke zienswijzen op het ontwerpbestemmingsplan moeten worden gericht aan de gemeenteraad van Heerenveen, Postbus 15.000,
                     8440 GA Heerenveen. Een zienswijze dient de volgende informatie te bevatten: naam en adres van de indiener, datum en redenen
                     van de zienswijze.
                  </text:p>
      <text:h text:outline-level="3" text:style-name="divisiekop1">Mondeling
                  </text:h>
      <text:p text:style-name="circulaire_divisie">Om mondelinge zienswijzen in te dienen kan tijdens kantooruren contact worden opgenomen met de heer Steven Doelman, telefoon
                     0513-617767
                  </text:p>
      <text:p text:style-name="ondertekening.end">Burgemeester en wethouders van Heerenveen.</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Ontwerpbestemmingsplan ‘Katlijk’ ter inzage; Heerenveen</dc:title>
  </office:meta>
</office:document-meta>
</file>