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522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5221</text:p>
      <text:p text:style-name="publicatie-titel.end">29 september 2010</text:p>
      <text:h text:outline-level="1" text:style-name="staatscourant_kop"><draw:frame draw:name="Afbeelding2" draw:style-name="frame.picture" draw:z-index="1" svg:height="2.412cm" svg:width="4.902cm" text:anchor-type="paragraph" style:rel-height="scale" style:rel-width="scale"><draw:image draw:filter-name="PNG - Portable Network Graphics" xlink:actuate="onLoad" xlink:href="Pictures/stcrt-2010-15221-001.png" xlink:show="embed" xlink:type="simple"/></draw:frame> Ontwerp-uitwerkingsplan Stadshagen, deelplan Havezathenallee e.o.
         </text:h>
      <text:p text:style-name="circulaire-tekst">Burgemeester en wethouders van Zwolle maken ingevolge het bepaalde in artikel 3.9a van de Wet ruimtelijke ordening en artikel
                  3:12 van de Algemene wet bestuursrecht bekend, dat het ontwerp-uitwerkingsplan Stadshagen, deelplan Havezathenallee e.o. met
                  ingang van donderdag 30 september 2010 gedurende zes weken tot en met woensdag 10 november 2010 in het stadskantoor (informatiecentrum,
                  <text:span text:style-name="vet">Lübeckplein 2</text:span>) en in het Informatiecentrum Stadshagen (Werkerlaan 1) voor eenieder ter inzage ligt. Tevens is het ontwerp-uitwerkingsplan
                  digitaal in te zien en te downloaden op www.bestemmingsplannen.zwolle.nl.
               </text:p>
      <text:p text:style-name="alineagroep">Het informatiecentrum in het stadskantoor is geopend op maandag, dinsdag, woensdag en vrijdag van 9.00 tot 17.00 uur en op
                     donderdag van 9.00 tot 19.00 uur.
                  </text:p>
      <text:p text:style-name="alineagroep.end">Het informatiecentrum Stadshagen is geopend op dinsdag, woensdag en vrijdag van 12.00 uur tot 17.00 uur, op donderdag van
                     12.00 tot 20.00 uur en op zaterdag van 11.00 tot 13.00 uur.
                  </text:p>
      <text:p text:style-name="circulaire-tekst">Het ontwerp-uitwerkingsplan is een nadere uitwerking van het bestemmingsplan Stadshagen.</text:p>
      <text:p text:style-name="circulaire-tekst">Het plangebied van het ontwerp-uitwerkingsplan ligt in Werkerbrink-noord en wordt globaal begrensd door de Havenzathenallee,
                  de Vechterweerdstraat en de Schuilenburgstraat.
               </text:p>
      <text:p text:style-name="circulaire-tekst">Het plan vormt een eenheid met het uitwerkingsplan Stadshagen II, deelplan Rhemenshuizenstraat. Het gebied is verdeeld in
                  twee uitwerkingsplannen, omdat het gebied deels in het bestemmingsplan Stadshagen en deels in het bestemmingsplan Stadshagen
                  II ligt.
               </text:p>
      <text:p text:style-name="circulaire-tekst">Het ontwerp-uitwerkingsplan voorziet in de bouw van 161 woningen.</text:p>
      <text:p text:style-name="alineagroep">Gedurende genoemde termijn kan eenieder schriftelijk zijn zienswijze over het ontwerp-uitwerkingsplan naar voren brengen bij
                     het burgemeester en wethouders, <text:span text:style-name="vet">Afdeling Stad en Landschap, t.a.v. Rina Stam
                        
                        Postbus 
                        
                        10007, 8000
                        
                        GA Zwolle</text:span>.
                  </text:p>
      <text:p text:style-name="alineagroep.end">Ook bestaat de mogelijkheid voor eenieder om gedurende genoemde termijn zijn zienswijze mondeling naar voren te brengen. Indien
                     u van deze mogelijkheid gebruik wilt maken dient u voor 5 november 2010 een afspraak te maken met Rina Stam (tel. 038-498 2183).
                  </text:p>
      <text:p text:style-name="dagtekening">Zwolle, 29 september 2010</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Ontwerp-uitwerkingsplan Stadshagen, deelplan Havezathenallee e.o.; Zwolle</dc:title>
  </office:meta>
</office:document-meta>
</file>