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14478-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dc="http://purl.org/dc/elements/1.1/" xmlns:meta="urn:oasis:names:tc:opendocument:xmlns:meta:1.0" xmlns:xforms="http://www.w3.org/2002/xforms" xmlns:xsd="http://www.w3.org/2001/XMLSchema"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14478</text:p>
      <text:p text:style-name="publicatie-titel.end">21 september 2010</text:p>
      <text:h text:outline-level="1" text:style-name="staatscourant_kop"><draw:frame draw:name="Afbeelding2" draw:style-name="frame.picture" draw:z-index="1" svg:height="4.902cm" svg:width="4.902cm" text:anchor-type="paragraph" style:rel-height="scale" style:rel-width="scale"><draw:image draw:filter-name="PNG - Portable Network Graphics" xlink:actuate="onLoad" xlink:href="Pictures/stcrt-2010-14478-001.png" xlink:show="embed" xlink:type="simple"/></draw:frame> Bestemmingsplannen ‘De Hoek-Sterrenkwartier 2009’, ‘Centrum-Uitplein’, ‘Centrum Kopspijker’ en ‘Centrum Stadsplein’ vastgesteld
         </text:h>
      <text:p text:style-name="alineagroep">Burgemeester en wethouders van Spijkenisse maken bekend, dat de gemeenteraad op 8 september 2010 de bestemmingsplannen ‘De Hoek-Sterrenkwartier 2009’, ‘Centrum-Uitplein’, ‘Centrum Kopspijker’ en ‘Centrum
                     Stadsplein’ ongewijzigd heeft vastgesteld.
                  </text:p>
      <text:p text:style-name="alineagroep.end">De bestemmingsplannen ‘De Hoek-Sterrenkwartier 2009’ en ‘Centrum-Uitplein’ betreffen een actualisering van binnen hun plangebied
                     bestaande bestemmingsplannen en omvatten geen nieuwe ontwikkelingen. De bestemmingsplannen ‘Centrum Kopspijker’ en ‘Centrum
                     Stadsplein’ omvatten nieuwe ontwikkelingen zoals de bouw van maximaal 24 appartementen (Kopspijker), de E-factory en een nieuwe
                     supermarkt met bovengrondse parkeergarage (Stadsplein).
                  </text:p>
      <text:p text:style-name="alineagroep">Van het plangebied ‘De Hoek-Sterrenkwartier 2009’ wordt de noordelijke grens gevormd door de Breekade en de bijbehorende watergang,
                     de oostgrens door de Hekelingseweg en de zuidgrens door de Heemraadlaan. De westelijke grens wordt gevormd door de achterzijde
                     van de woonbebouwing grenzend aan de groenstrook van de Baljuwlaan.
                  </text:p>
      <text:p text:style-name="alineagroep">Het plangebied ‘Centrum-Uitplein’ wordt begrensd door de Uitstraat, H. de Lintweg, Nieuwstraat, Voorstraat en Marrewijklaan.
                     De panden Nieuwstraat 1 t/m 81 oneven maken ook onderdeel uit van dit gebied.
                  </text:p>
      <text:p text:style-name="alineagroep">Het plangebied ‘Centrum Kopspijker’ wordt globaal begrensd door de Noordkade, de Nieuwstraat, de Rademacherstraat en de Oostkade.</text:p>
      <text:p text:style-name="alineagroep.end">Het plangebied ‘Centrum Stadsplein’ wordt globaal begrensd door de Westkade, de Schenkelweg, het Kolkplein, de Damstraat,
                     de Gorsstraat en de Noordkade.
                  </text:p>
      <text:p text:style-name="circulaire-tekst">Alle vier bestemmingsplannen met bijbehorende stukken liggen met ingang van 22 september 2010 gedurende zes weken (derhalve
                  tot 3 november 2010) tijdens de bezoekuren ter inzage op het stadhuis, kamer 3.66, Raadhuislaan 106 te Spijkenisse. Diegene,
                  die een van de bestemmingsplannen wil inzien, kan hiervoor een telefonische afspraak maken (0181-696471 of 0181-696404). De
                  bestemmingsplannen kunnen ook worden ingezien op de gemeentelijke website www.spijkenisse.nl/ruimtelijkeplannen
               </text:p>
      <text:p text:style-name="circulaire-tekst">Gedurende de termijn van terinzageligging kan een belanghebbende, die tijdig zijn zienswijze over het ontwerp bij de gemeenteraad
                  kenbaar heeft gemaakt, alsmede een belanghebbende, die aantoont dat hij dat redelijkerwijs niet heeft kunnen doen, tegen het
                  besluit van de gemeenteraad schriftelijk beroep instellen bij de Afdeling bestuursrechtspraak van de Raad van State, Postbus
                  20019, 2500 EA Den Haag.
               </text:p>
      <text:p text:style-name="circulaire-tekst">Het besluit van de gemeenteraad treedt in werking daags na afloop van de beroepstermijn. Degene, die beroep instelt, kan een
                  verzoek om voorlopige voorziening indienen bij de Voorzitter van genoemde Afdeling. Indien binnen de beroepstermijn een verzoek
                  om een voorlopige voorziening is ingediend, treedt het besluit niet in werking voordat op dat verzoek is beslist.
               </text:p>
      <text:p text:style-name="dagtekening">Spijkenisse, 21 september 2010</text:p>
      <text:p text:style-name="ondertekening.end">Burgemeester en wethouders van Spijkenisse.</text:p>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dc="http://purl.org/dc/elements/1.1/" xmlns:meta="urn:oasis:names:tc:opendocument:xmlns:meta:1.0" xmlns:xforms="http://www.w3.org/2002/xforms" xmlns:xsd="http://www.w3.org/2001/XMLSchema"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dc="http://purl.org/dc/elements/1.1/" xmlns:meta="urn:oasis:names:tc:opendocument:xmlns:meta:1.0" xmlns:xforms="http://www.w3.org/2002/xforms" xmlns:xsd="http://www.w3.org/2001/XMLSchema"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meta>
    <dc:title>Bestemmingsplannen ‘De Hoek-Sterrenkwartier 2009’, ‘Centrum-Uitplein’, ‘Centrum Kopspijker’ en ‘Centrum Stadsplein’ vastgesteld;
         Spijkenisse
      </dc:title>
  </office:meta>
</office:document-meta>
</file>