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3650-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3650</text:p>
      <text:p text:style-name="publicatie-titel.end">2 sept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3650-001.png" xlink:show="embed" xlink:type="simple"/></draw:frame> Vastgesteld projectbesluit Jister 29 (Jumbo)
         </text:h>
      <text:p text:style-name="circulaire-tekst">Burgemeester en wethouders van Heerenveen maken bekend dat zij ongewijzigd hebben vastgesteld een projectbesluit ex artikel
                  3.10 van de Wet ruimtelijke ordening voor:
               </text:p>
      <text:p text:style-name="circulaire-tekst"><text:span text:style-name="vet">Heerenveen</text:span></text:p>
      <text:list text:style-name="list-style-1">
        <text:list-item>
          <text:p text:style-name="list.single">het veranderen/vergroten van een winkel (Jumbo) op het perceel Jister 29.
                     </text:p>
        </text:list-item>
      </text:list>
      <text:h text:outline-level="3" text:style-name="divisiekop1">Ter inzage
                  </text:h>
      <text:p text:style-name="circulaire_divisie">Het projectbesluit kan gedurende de hiervoor genoemde termijn worden ingezien op de website www.ruimtelijkeplannen.nl. Klik
                     hier om het projectbesluit in te zien. Of door op de website www.ruimtelijkeplannen.nl het tabblad ‘Bestemmingsplannen’ te selecteren, waarna u de mogelijkheid heeft om de stukken op
                     te roepen via het invullen van de locatie en de naam van het projectbesluit of het planid-nummer NL.IMRO.0074.PJBJister29HV-VG01.
                  </text:p>
      <text:p text:style-name="circulaire_divisie">Tevens kan de papieren versie (verbeelding) van het projcetbesluit worden ingezien tijdens openingsuren bij de afdeling Publiek,
                     Crackstraat 2 te Heerenveen.
                  </text:p>
      <text:p text:style-name="circulaire_divisie">Bij verschillen tussen de digitale en de papieren versie van het projectbesluit is de digitale versie van het plan doorslaggevend.</text:p>
      <text:h text:outline-level="3" text:style-name="divisiekop1">Beroep
                  </text:h>
      <text:list text:style-name="list-style-2">
        <text:list-item>
          <text:p text:style-name="list.start">Belanghebbenden die zienswijzen op het ontwerpprojectbesluit naar voren hebben gebracht, en
                        </text:p>
        </text:list-item>
        <text:list-item>
          <text:p text:style-name="list.end">belanghebbenden aan wie redelijkerwijs niet kan worden verweten dat zij geen zienswijzen op het ontwerpprojectbesluit naar
                           voren hebben gebracht (hiertoe worden mede gerekend belanghebbenden die zich verzetten tegen de bij vaststelling in het projectbesluit
                           aangebrachte wijziging)
                        </text:p>
        </text:list-item>
      </text:list>
      <text:p text:style-name="circulaire_divisie">kunnen binnen de hiervoor omschreven termijn beroep instellen tegen het projectbesluit, bij de Rechtbank Leeuwarden, sector
                     Bestuursrecht, Postbus 1702, 8901 CA Leeuwarden.
                  </text:p>
      <text:h text:outline-level="3" text:style-name="divisiekop1">Voorlopige voorziening
                  </text:h>
      <text:p text:style-name="circulaire_divisie">Degene die tijdig een beroepschrift indient, kan tevens een verzoek om voorlopige voorziening indienen bij de Voorzieningenrechter,
                     sector Bestuursrecht van de arrondissementsrechtbank, Postbus 1702, 8901 CA Leeuwarden.
                  </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list-style style:name="list-style-2">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Vastgesteld projectbesluit Jister 29 (Jumbo); Heerenveen</dc:title>
  </office:meta>
</office:document-meta>
</file>