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27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1273</text:p>
      <text:p text:style-name="publicatie-titel.end">28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1273-001.png" xlink:show="embed" xlink:type="simple"/>
            </draw:frame> Projectbesluit (beroep), perceel Hermes 8 (IBF)
         </text:h>
      <text:section text:name="algemeen.d1182e116" text:style-name="algemeen">
        <text:section text:name="vrije-tekst.d1182e118"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oprichten van een bedrijfspand op het perceel Hermes 8 (IBF).
                     </text:p>
            </text:list-item>
          </text:list>
          <text:h text:outline-level="3" text:style-name="divisiekop1">Ter inzage
               </text:h>
          <text:p text:style-name="vrije-tekst">Het projectbesluit, met de daarbijbehorende stukken, ligt met ingang van 29 januari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cont">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p text:style-name="list.end">kunnen binnen de hiervoor omschreven termijn beroep instellen tegen het projectbesluit, bij de Rechtbank Leeuwarden, sector
                        Bestuursrecht, Postbus 1702, 8901 CA Leeuwarden.
                     </text:p>
            </text:list-item>
          </text:list>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perceel Hermes 8 (IBF)</dc:title>
  </office:meta>
</office:document-meta>
</file>