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235-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10, 1235</text:p>
      <text:p text:style-name="publicatie-titel.end">28 januari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1235-001.png" xlink:show="embed" xlink:type="simple"/>
            </draw:frame> Ontwerpbestemmingsplan MFA Oudeschoot
         </text:h>
      <text:section text:name="algemeen.d18032e123" text:style-name="algemeen">
        <text:section text:name="vrije-tekst.d18032e125" text:style-name="vrije-tekst">
          <text:section text:name="alineagroep.d18032e127" text:style-name="alineagroep">
            <text:p text:style-name="alineagroep">Burgemeester en wethouders van Heerenveen maken hierbij bekend dat zij op 26 januari 2010 hebben ingestemd met het ontwerpbestemmingsplan
                     voor de oprichting van een multifunctionele accommodatie (MFA) in Oudeschoot.
                  </text:p>
            <text:p text:style-name="alineagroep">De nieuwe MFA biedt onderdak aan:</text:p>
            <text:list text:style-name="list-style-1">
              <text:list-item>
                <text:p text:style-name="list.start">Openbare basissschool
                        </text:p>
              </text:list-item>
              <text:list-item>
                <text:p text:style-name="list.cont">Peuterspeelzaal
                        </text:p>
              </text:list-item>
              <text:list-item>
                <text:p text:style-name="list.cont">Kinderopvang
                        </text:p>
              </text:list-item>
              <text:list-item>
                <text:p text:style-name="list.cont">Buitenschoolse opvang
                        </text:p>
              </text:list-item>
              <text:list-item>
                <text:p text:style-name="list.cont">Mediatheek
                        </text:p>
              </text:list-item>
              <text:list-item>
                <text:p text:style-name="list.cont">Sociaal cultureel werk
                        </text:p>
              </text:list-item>
              <text:list-item>
                <text:p text:style-name="list.end">Dorpsactiviteiten.
                        </text:p>
              </text:list-item>
            </text:list>
            <text:p text:style-name="alineagroep.end">De MFA wordt gerealiseerd aan de Van Leeuwenhoekweg 2 in Oudeschoot, op de plek van de bestaande openbare basisschool De Schoterschans
                     die wordt gesloopt. Het op de locatie aanwezige gymnastieklokaal blijft gehandhaafd, maar wordt gerenoveerd. Het schoolplein
                     wordt als buitenruimte van de MFA opnieuw ingericht. Ook zal een deel van de Van Leeuwenhoekweg, gelegen tussen de MFA en
                     het speelveld aan de overzijde van de weg, opnieuw worden ingericht. Dit is nodig ten behoeve van het parkeren en het halen/brengen
                     voor de in de MFA aanwezige functies.
                  </text:p>
          </text:section>
          <text:h text:outline-level="3" text:style-name="divisiekop1">Terinzagelegging en gelegenheid tot het indienen van een zienswijze
               </text:h>
          <text:h text:outline-level="4" text:style-name="divisiekop2">Wat ligt er ter inzage en voor wie en wanneer?
               </text:h>
          <text:section text:name="alineagroep.d18032e207" text:style-name="alineagroep">
            <text:p text:style-name="alineagroep">Het (digitale) ontwerpbestemmingsplan ligt voor een ieder ter inzage van <text:span text:style-name="Strong_Emphasis">vrijdag 29 januari 2010 tot vrijdag 12 maart 2010</text:span>.
                  </text:p>
            <text:p text:style-name="alineagroep">U kunt het digitale ontwerpbestemmingsplan inzien op de website www.ruimtelijkeplannen.nl.</text:p>
            <text:p text:style-name="alineagroep">Op deze website selecteert u het tabblad ‘Bestemmingsplannen’, waarna u de mogelijkheid heeft om het ontwerpbestemmingsplan
                     op te roepen via het invullen van de locatie, de naam van het ontwerpbestemmingsplan of het planid-nummer (NL.IMRO.0074.BPNMFAOudeschoot-O001).
                  </text:p>
            <text:p text:style-name="alineagroep">Daarnaast is een afdruk van het digitale ontwerpbestemmingsplan in te zien tijdens kantooruren bij de receptie van het gemeentehuis,
                     Crackstraat 2 te Heerenveen en in Buurtcentrum De Rank, Stevinstraat 2 te Oudeschoot (tijdens openingstijden).
                  </text:p>
            <text:p text:style-name="alineagroep.end">Het digitale ontwerpbestemmingsplan is eveneens in te zien via de gemeentelijke website www.heerenveen.nl onder de kopjes actueel/ter inzage door middel van een link naar www.ruimtelijkeplannen.nl.</text:p>
          </text:section>
          <text:h text:outline-level="3" text:style-name="divisiekop1">Hoe kunt u reageren?
               </text:h>
          <text:p text:style-name="vrije-tekst">Gedurende genoemde periode kan door eenieder schriftelijk of mondeling (naar eigen keuze) een zienswijze kenbaar worden gemaakt
                  bij de gemeenteraad. Dit kunt u doen op de volgende wijze:
               </text:p>
          <text:list text:style-name="list-style-2">
            <text:list-item>
              <text:p text:style-name="list.start">Schriftelijk t.a.v. de gemeenteraad van Heerenveen, Postbus 15000, 8440 GA te Heerenveen.
                     </text:p>
            </text:list-item>
            <text:list-item>
              <text:p text:style-name="list.end">Mondeling bij de heer H. Meijerink, telefoon 0513-617617. Dat kan op maandag, dinsdag en woensdag tussen 9 en 16 uur of op
                        afspraak.
                     </text:p>
            </text:list-item>
          </text:list>
        </text:section>
        <text:section text:name="tekst-sluiting.d18032e260" text:style-name="tekst-sluiting">
          <text:section text:name="gegeven.d18032e262" text:style-name="gegeven">
            <text:p text:style-name="dagtekening">Heerenveen, 28 januari 2010</text:p>
          </text:section>
          <text:section text:name="ondertekening.d18032e268" text:style-name="ondertekening">
            <text:p text:style-name="ondertekening.end">Burgemeester en wethouders voornoemd.</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bestemmingsplan MFA Oudeschoot</dc:title>
  </office:meta>
</office:document-meta>
</file>