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0759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10759</text:p>
      <text:p text:style-name="publicatie-titel.end">8 juli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10759-001.png" xlink:show="embed" xlink:type="simple"/></draw:frame> Tijdelijke ontheffing Heremaweg 20 Heerenveen
         </text:h>
      <text:p text:style-name="vrije-tekst">Het college van burgemeester en wethouders heeft met toepassing van artikel 3.22 Wet ruimtelijke ordening tijdelijke ontheffing
                  verleend van het vigerende bestemmingsplan ‘Sport- en recreatiecentrum Thialf’ voor het tijdelijk oprichten van een opslagloods
                  op het perceel Heremaweg 20 te Heerenveen.
               </text:p>
      <text:p text:style-name="vrije-tekst">Het ontheffingsbesluit en daarbij behorende stukken, waaronder de bouwvergunning, liggen met ingang van 9 juli 2010 voor een
                  periode van zes weken voor belanghebbenden tijdens openingsuren ter inzage bij de afdeling Publiek, Crackstraat 2 te Heerenveen.
               </text:p>
      <text:p text:style-name="vrije-tekst">Daarnaast kan het besluit worden ingezien op de website http://www.ruimtelijkeplannen.nl/. Op deze website selecteert u het
                  tabblad ‘Bestemmingsplannen’, waarna u de mogelijkheid heeft om het besluit op te roepen via het invullen van de locatie,
                  de naam van het besluit of het planid-nummer (NL.IMRO.0074.TYDHeremaweg20HV-VG01). Op de gemeentelijke website www.heerenveen.nl
                  kunt u een directe link vinden naar de vindplaats van de bestanden van de tijdelijke ontheffing.
               </text:p>
      <text:h text:outline-level="3" text:style-name="divisiekop1">Beroep
               </text:h>
      <text:list text:style-name="list-style-1">
        <text:list-item>
          <text:p text:style-name="list.start">Belanghebbenden die zienswijzen op het ontwerpontheffingsbesluit naar voren hebben gebracht, en
                        </text:p>
        </text:list-item>
        <text:list-item>
          <text:p text:style-name="list.end">Belanghebbenden aan wie redelijkerwijs niet kan worden verweten dat zij geen zienswijzen op het ontwerpontheffingsbesluit
                           naar voren hebben gebracht,
                        </text:p>
        </text:list-item>
      </text:list>
      <text:p text:style-name="alineagroep.end">kunnen binnen de hiervoor omschreven termijn beroep instellen tegen het ontheffingsbesluit, bij de sector Bestuursrecht van
                     de arrondissementsrechtbank, Postbus 1702, 8901 CA Leeuwarden.
                  </text:p>
      <text:h text:outline-level="3" text:style-name="divisiekop1">Voorlopige voorziening
               </text:h>
      <text:p text:style-name="vrije-tekst">Degene die tijdig een beroepschrift indient, kan tevens een verzoek om voorlopige voorziening indienen bij de Voorzieningenrechter,
                  sector Bestuursrecht van de arrondissementsrechtbank, Postbus 1702, 8901 CA Leeuwarden.
               </text:p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meta>
    <dc:title>Tijdelijke ontheffing Heremaweg 20 Heerenveen; Heerenveen</dc:title>
  </office:meta>
</office:document-meta>
</file>