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0338-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10338</text:p>
      <text:p text:style-name="publicatie-titel.end">2 juli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10338-001.png" xlink:show="embed" xlink:type="simple"/></draw:frame> Vastgesteld bestemmingsplan ‘Exploitatieboring Nieuwehorne/Katlijk’
         </text:h>
      <text:p text:style-name="vrije-tekst">Burgemeester en wethouders van Heerenveen maken bekend dat de gemeenteraad bij besluit van 26 april 2010 het bestemmingsplan
                  ‘Exploitatieboring Nieuwehorne/Katlijk’ gewijzigd heeft vastgesteld. Dit bestemmingsplan geeft een juridisch-planologische
                  basis voor het verrichten van een proefboring naar gas op een perceel aan de Vogelweide nabij Nieuwehorne. Het bestemmingsplan
                  voorziet daarnaast ook in de bevoegdheid voor burgemeester en wethouder het bestemmingsplan te wijzigen om ter plaatse een
                  permanente gaswinningslokatie toe te staan. De wijzigingen zijn aangegeven in het raadsbesluit tot vaststelling.
               </text:p>
      <text:h text:outline-level="3" text:style-name="divisiekop1">Ter inzage
               </text:h>
      <text:p text:style-name="vrije-tekst">Het vastgestelde bestemmingsplan met de daarbij behorende stukken, ligt met ingang van 5 juli gedurende een periode van 6
                  weken, tijdens openingsuren, ter inzage bij de receptie van het gemeentehuis, Crackstraat 2 te Heerenveen. Het bestemmingsplan
                  is tevens raadpleegbaar op de website van de gemeente: www.heerenveen.nl  onder het tabblad <text:span text:style-name="cur">actueel</text:span> en het subtablad <text:span text:style-name="cur">ter inzage</text:span>
                  
               </text:p>
      <text:h text:outline-level="3" text:style-name="divisiekop1">Beroep
               </text:h>
      <text:p text:style-name="vrije-tekst">Belanghebbenden die tijdig hun zienswijze bij de gemeenteraad hebben ingediend en belanghebbenden aan wie redelijkerwijs niet
                  kan worden verweten dat zij geen zienswijze tegen het ontwerp hebben ingediend, kunnen gedurende de termijn van terinzagelegging
                  (beroepstermijn) tegen het vastgestelde bestemmingsplan beroep instellen bij de Afdeling bestuursrechtspraak van de  Raad
                  van State.
               </text:p>
      <text:p text:style-name="vrije-tekst">Voor zover de gemeenteraad bij de vaststelling wijzigingen heeft aangebracht in het bestemmingsplan kunnen belanghebbende
                  hiertegen binnen de beroepstermijn eveneens beroep instellen bij de Afdeling bestuursrechtspraak van de Raad van State.
               </text:p>
      <text:p text:style-name="vrije-tekst">Beroepschriften moeten worden gericht aan de Afdeling bestuursrechtspraak van de Raad van State, Postbus 20019, 2500 EA, ’s-Gravenhage.
                  
                  
                  
               </text:p>
      <text:h text:outline-level="3" text:style-name="divisiekop1">Schorsing
               </text:h>
      <text:p text:style-name="vrije-tekst">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text:p>
      <text:p text:style-name="vrije-tekst">Voor zowel voor het indienen van een beroepschrift als een verzoek om voorlopige voorziening zal de griffier van de Afdeling
                  bestuursrechtspraak van de Raad van State een griffierecht (kosten) in rekening brengen.
               </text:p>
      <text:h text:outline-level="3" text:style-name="divisiekop1">Inwerkingtreding
               </text:h>
      <text:p text:style-name="vrije-tekst">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
               </text:p>
      <text:p text:style-name="dagtekening">Heerenveen, 10 juni 2010</text:p>
      <text:p text:style-name="ondertekening.end">Burgemeester en wethouders voornoemd.</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text-properties fo:font-size="14.0pt"/>
      <style:paragraph-properties fo:margin-bottom="0.0in" fo:margin-top="0in"/>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text-properties fo:font-size="8.5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text"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style:font-relief="embosse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meta>
    <dc:title>Vastgesteld bestemmingsplan ‘Exploitatieboring Nieuwehorne/Katlijk’; Heerenveen</dc:title>
  </office:meta>
</office:document-meta>
</file>