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9546-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9546</text:p>
      <text:p text:style-name="publicatie-titel.end">1 juli 2009</text:p>
      <text:h text:outline-level="1" text:style-name="staatscourant_kop">
            <draw:frame draw:name="Afbeelding2" draw:style-name="frame.picture" draw:z-index="1" svg:height="2.094cm" svg:width="4.902cm" text:anchor-type="paragraph" style:rel-height="scale" style:rel-width="scale">
               <draw:image draw:filter-name="PNG - Portable Network Graphics" xlink:actuate="onLoad" xlink:href="Pictures/stcrt-2009-9546-001.png" xlink:show="embed" xlink:type="simple"/>
            </draw:frame> Ontwerpbestemmingsplan Vliegenstraat-Roggeveldstraat
         </text:h>
      <text:section text:name="algemeen.d2244e105" text:style-name="algemeen">
        <text:section text:name="vrije-tekst.d2244e107" text:style-name="vrije-tekst">
          <text:p text:style-name="vrije-tekst">Burgemeester en wethouders van Meerssen maken ingevolge artikel 3.8
                  			 van de Wet ruimtelijke ordening bekend dat vanaf 2 juli 2009 gedurende een
                  			 periode van 6 weken voor een ieder het ontwerp van het bestemmingsplan
                  			 ‘Vliegenstraat-Roggeveldstraat’, op afspraak, ter inzage ligt bij het
                  			 Klantenbureau Bouwen &amp; Milieu (043-3661702).
               </text:p>
          <text:section text:name="alineagroep.d2244e112" text:style-name="alineagroep">
            <text:p text:style-name="alineagroep">Met het bestemmingsplan ‘Vliegenstraat-Roggeveldstraat’ wordt
                     				beoogd om een juridisch planologisch kader te bieden voor het realiseren van
                     				een woningbouwcomplex met 10 woningen ter plekke van het perceel
                     				Roggeveldstraat 7, 6241 CV te Bunde, kadastraal bekend Bunde Sectie C
                     				nr. 1337.
                  </text:p>
            <text:p text:style-name="alineagroep.end">Ten behoeve van het bestemmingsplan is geen exploitatieplan
                     				vastgesteld omdat tussen gemeente en initiatiefnemer een anterieure
                     				overeenkomst is getekend.
                  </text:p>
          </text:section>
          <text:p text:style-name="vrije-tekst">Gedurende bovenstaande termijn kan een ieder schriftelijk of
                  			 mondeling zijn/haar zienswijze over het ontwerp naar voren brengen bij de
                  			 gemeenteraad. Schriftelijke zienswijzen moeten worden gericht aan de
                  			 gemeenteraad van Meerssen, postbus 90, 6230 AB Meerssen. Mondelinge zienswijzen
                  			 kunnen worden ingediend bij de Afdeling Bouwen &amp; milieu, na telefonische
                  			 afspraak met dhr. Jaap Zomerplaag (043-3661620). Van hetgeen mondeling naar
                  			 voren wordt gebracht wordt een verslag gemaakt.
               </text:p>
          <text:section text:name="alineagroep.d2244e124" text:style-name="alineagroep">
            <text:p text:style-name="alineagroep">U kunt deze informatie ook raadplegen op www.meerssen.nl. De
                     				achterliggende stukken zijn te raadplegen via RIS → zoekscherm → 2009/5911.
                     				Klik vervolgens op mapje Zaak. Heeft u geen internet? Dan kunt u (gratis)
                     				gebruikmaken van de digitale informatiezuil in de hal van het Bestuurscentrum
                     				(ma t/m vrij van 9.00-17.00 uur).
                  </text:p>
            <text:p text:style-name="alineagroep.end">De papieren stukken kunt u op afspraak inzien bij het
                     				Klantenbureau Bouwen &amp; Milieu, tel. 043-3661702/043-3661710. Email:
                     				info@meerssen.nl.
                  </text:p>
          </text:section>
        </text:section>
        <text:section text:name="tekst-sluiting.d2244e134" text:style-name="tekst-sluiting">
          <text:section text:name="gegeven.d2244e136" text:style-name="gegeven">
            <text:p text:style-name="dagtekening">Meerssen, 1 juli
                     				2009
                  </text:p>
          </text:section>
          <text:section text:name="ondertekening.d2244e142" text:style-name="ondertekening">
            <text:p text:style-name="ondertekening.end">Burgemeester en wethouders van
                     		  Meerssen.
                  </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ntwerpbestemmingsplan Vliegenstraat-Roggeveldstraat</dc:title>
  </office:meta>
</office:document-meta>
</file>