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09-8990-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p text:style-name="publicatie-titel">Staatscourant 2009, 115</text:p>
      <text:p text:style-name="publicatie-titel.end">25 juni 2009</text:p>
      <text:h text:outline-level="1" text:style-name="staatscourant_kop">
            <draw:frame draw:name="Afbeelding2" draw:style-name="frame.picture" draw:z-index="1" svg:height="1.802cm" svg:width="4.902cm" text:anchor-type="paragraph" style:rel-height="scale" style:rel-width="scale">
               <draw:image draw:filter-name="PNG - Portable Network Graphics" xlink:actuate="onLoad" xlink:href="Pictures/stcrt-2009-8990-001.png" xlink:show="embed" xlink:type="simple"/>
            </draw:frame> Kennisgeving onherroepelijk bestemmingsplan
            		‘Buitengebied 2007’
         </text:h>
      <text:section text:name="algemeen.d3245e105" text:style-name="algemeen">
        <text:section text:name="vrije-tekst.d3245e107" text:style-name="vrije-tekst">
          <text:p text:style-name="vrije-tekst">Burgemeester en wethouders van Heerenveen maken bekend dat het
                  			 bestemmingsplan ‘Buitengebied 2007’ door uitspraak van de Afdeling
                  			 bestuursrechtspraak van de Raad van State op 13 mei 2009 onherroepelijk is
                  			 geworden. Bij deze uitspraak is aan enkele onderdelen van het plan alsnog
                  			 goedkeuring onthouden.
               </text:p>
          <text:p text:style-name="vrije-tekst">Dit bestemmingsplan geeft een actuele planologisch-juridische
                  			 regeling voor het grootste deel van het buitengebied van de gemeente Heerenveen
                  			 en is een integrale herziening van het geldende bestemmingsplan ‘Buitengebied’.
                  			 Het parkgebied Oranjewoud maakt geen onderdeel uit van het
                  			 bestemmingsplan.
               </text:p>
          <text:p text:style-name="vrije-tekst">Het bestemmingsplan ligt tijdens openingstijden ter inzage op het
                  			 gemeentehuis.
               </text:p>
        </text:section>
        <text:section text:name="tekst-sluiting.d3245e119" text:style-name="tekst-sluiting">
          <text:section text:name="ondertekening.d3245e121" text:style-name="ondertekening">
            <text:p text:style-name="ondertekening.end">Burgemeester en wethouders
                     		  voornoemd.
                  </text:p>
          </text:section>
        </text:section>
      </text:section>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Publicatie Titel" style:family="paragraph" style:name="publicatie-titel" style:parent-style-name="Text_20_body">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Kennisgeving onherroepelijk bestemmingsplan ‘Buitengebied 2007’</dc:title>
  </office:meta>
</office:document-meta>
</file>