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8823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10</text:p>
      <text:p text:style-name="publicatie-titel.end">18 juni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8823-001.png" xlink:show="embed" xlink:type="simple"/>
            </draw:frame> Projectbesluit(beroep) Gezondheidscentrum hoek
            		Rotstergaastweg/Tinweg en Zilverweg
         </text:h>
      <text:section text:name="algemeen.d678e118" text:style-name="algemeen">
        <text:section text:name="vrije-tekst.d678e120" text:style-name="vrije-tekst">
          <text:p text:style-name="vrije-tekst">Burgemeester en wethouders van Heerenveen maken bekend dat zij
                  			 ongewijzigd hebben vastgesteld een projectbesluit ex artikel 3.10 van de Wet
                  			 ruimtelijke ordening voor:
               </text:p>
          <text:p text:style-name="vrije-tekst">
                  <text:span text:style-name="Strong_Emphasis">Heerenveen</text:span>
                  
               </text:p>
          <text:list text:style-name="list-style-1">
            <text:list-item>
              <text:p text:style-name="list.single">het oprichten van een gezondheidscentrum op de locatie hoek
                        				  Rotstergaastweg/Tinweg en Zilverweg.
                     </text:p>
            </text:list-item>
          </text:list>
          <text:h text:outline-level="3" text:style-name="divisiekop1">Ter inzage
               </text:h>
          <text:p text:style-name="vrije-tekst">Het projectbesluit, met de daarbijbehorende stukken, ligt met
                  				ingang van 19 juni 2009, gedurende 6 weken, tijdens openingsuren, ter inzage
                  				bij de receptie van het gemeentehuis, Crackstraat 2 te Heerenveen. De stukken
                  				kunnen gedurende genoemde periode ook worden ingezien op de gemeentelijke
                  				website www.heerenveen.nl/actueel/ter inzage
               </text:p>
          <text:h text:outline-level="3" text:style-name="divisiekop1">Beroep
               </text:h>
          <text:section text:name="alineagroep.d678e154" text:style-name="alineagroep">
            <text:list text:style-name="list-style-2">
              <text:list-item>
                <text:p text:style-name="list.start">Belanghebbenden die zienswijzen op het
                           						ontwerp-projectbesluit naar voren hebben gebracht, en
                        </text:p>
              </text:list-item>
              <text:list-item>
                <text:p text:style-name="list.end">belanghebbenden aan wie redelijkerwijs niet kan worden
                           						verweten dat zij geen zienswijzen op het ontwerp-projectbesluit naar voren
                           						hebben gebracht (hiertoe worden mede gerekend belanghebbenden die zich
                           						verzetten tegen de bij vaststelling in het projectbesluit aangebrachte
                           						wijziging)
                        </text:p>
              </text:list-item>
            </text:list>
            <text:p text:style-name="alineagroep.end">kunnen binnen de hiervoor omschreven termijn beroep instellen
                     				  tegen het projectbesluit, bij de Rechtbank Leeuwarden, sector Bestuursrecht,
                     				  Postbus 1702, 8901 CA Leeuwarden.
                  </text:p>
          </text:section>
          <text:h text:outline-level="3" text:style-name="divisiekop1">Voorlopige voorziening
               </text:h>
          <text:p text:style-name="vrije-tekst">Degene die tijdig een beroepschrift indient, kan tevens een
                  				verzoek om voorlopige voorziening indienen bij de Voorzieningenrechter, sector
                  				Bestuursrecht van de arrondissementsrechtbank, Postbus 1702, 8901 CA
                  				Leeuwarden.
               </text:p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−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Projectbesluit(beroep) Gezondheidscentrum hoek Rotstergaastweg/Tinweg en Zilverweg</dc:title>
  </office:meta>
</office:document-meta>
</file>