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8818-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10</text:p>
      <text:p text:style-name="publicatie-titel.end">18 juni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8818-001.png" xlink:show="embed" xlink:type="simple"/>
            </draw:frame> Kennisgeving goedgekeurd bestemmingsplan ‘Stationsgebied-Herenwal
            		e.o.’
         </text:h>
      <text:section text:name="algemeen.d758e105" text:style-name="algemeen">
        <text:section text:name="vrije-tekst.d758e107" text:style-name="vrije-tekst">
          <text:p text:style-name="vrije-tekst">Burgemeester en wethouders van Heerenveen maken bekend dat
                  			 Gedeputeerde Staten van Fryslân, bij besluit van 26 mei 2009 (nummer 00819866)
                  			 het bestemmingsplan ‘Stationsgebied-Herenwal e.o.’, vastgesteld bij besluit van
                  			 de gemeenteraad van 24 november 2008, hebben goedgekeurd
               </text:p>
          <text:p text:style-name="vrije-tekst">Dit bestemmingsplan geeft een actuele planologisch-juridische
                  			 regeling voor het gebied van de plaats Heerenveen dat wordt begrensd door de
                  			 Dubbele Regel, de spoorlijn Leeuwarden-Meppel, de Oude Veenscheiding en de
                  			 Heerensloot. Tevens bevat het bestemmingsplan een juridisch-planologische basis
                  			 voor de herinrichting van het stationsgebied.
               </text:p>
          <text:p text:style-name="vrije-tekst">Het goedkeuringsbesluit en het bestemmingsplan
                  			 ‘Stationsgebied-Herenwal e.o.’ liggen met ingang van vrijdag 19 juni 2009
                  			 gedurende zes weken, tijdens openingsuren, ter inzage bij de receptie van het
                  			 gemeentehuis, Crackstraat 2 te Heerenveen
               </text:p>
          <text:p text:style-name="vrije-tekst">Gedurende deze zes weken kan bij de Afdeling Bestuursrechtspraak
                  			 van de Raad van State beroep tegen het goedkeuringsbesluit worden ingesteld
                  			 door
               </text:p>
          <text:list text:style-name="list-style-1">
            <text:list-item text:start-value="1">
              <text:p text:style-name="list.start">een belanghebbende die tegen het vastgestelde bestemmingsplan
                        				  tijdig bedenkingen kenbaar heeft gemaakt bij Gedeputeerde Staten van
                        				  Fryslân
                     </text:p>
            </text:list-item>
            <text:list-item text:start-value="2">
              <text:p text:style-name="list.end">een belanghebbende die aantoont redelijkerwijs niet in staat te
                        				  zijn geweest tijdig bedenkingen tegen het vastgestelde bestemmingsplan bij
                        				  Gedeputeerde Staten van Fryslân in te brengen.
                     </text:p>
            </text:list-item>
          </text:list>
          <text:p text:style-name="vrije-tekst">Het beroepschrift moet worden ingediend bij de Afdeling
                  			 Bestuursrechtspraak van de Raad van State, Postbus 20019, 2500 EA Den
                  			 Haag.
               </text:p>
          <text:p text:style-name="vrije-tekst">Het besluit van Gedeputeerde Staten omtrent goedkeuring treedt in
                  			 werking daags na afloop van de hierboven genoemde beroepstermijn. Indien
                  			 tijdens deze beroepstermijn tevens een verzoek om voorlopige voorziening bij de
                  			 voorzitter van de Afdeling Bestuursrechtspraak van de Raad van State wordt
                  			 ingediend, treedt het besluit niet in werking voordat op dat verzoek is
                  			 beslist.
               </text:p>
        </text:section>
        <text:section text:name="tekst-sluiting.d758e148" text:style-name="tekst-sluiting">
          <text:section text:name="ondertekening.d758e150" text:style-name="ondertekening">
            <text:p text:style-name="ondertekening.end">Burgemeester en wethouders
                     		  voornoemd.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number style:num-format="a" style:num-letter-sync="true" text:style-name="Numbering_20_Symbols"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Kennisgeving goedgekeurd bestemmingsplan ‘Stationsgebied-Herenwal e.o.’</dc:title>
  </office:meta>
</office:document-meta>
</file>