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840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05</text:p>
      <text:p text:style-name="publicatie-titel.end">11 juni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8403-001.png" xlink:show="embed" xlink:type="simple"/>
            </draw:frame> Projectbesluit (beroep) Leeuwarderstraatweg 110/Vulcanus
            		26
         </text:h>
      <text:section text:name="algemeen.d1420e122" text:style-name="algemeen">
        <text:section text:name="vrije-tekst.d1420e124" text:style-name="vrije-tekst">
          <text:p text:style-name="vrije-tekst">Burgemeester en wethouders van Heerenveen maken bekend dat zij
                  			 ongewijzigd hebben vastgesteld de projectbesluiten ex artikel 3.10 van de Wet
                  			 ruimtelijke ordening voor:
               </text:p>
          <text:h text:outline-level="3" text:style-name="divisiekop1">Heerenveen
               </text:h>
          <text:list text:style-name="list-style-1">
            <text:list-item>
              <text:p text:style-name="list.start">het oprichten van een bedrijfspand op het perceel Vulcanus
                        					 26;
                     </text:p>
            </text:list-item>
            <text:list-item>
              <text:p text:style-name="list.end">het oprichten van een loods op het perceel
                        					 Leeuwarderstraatweg 110.
                     </text:p>
            </text:list-item>
          </text:list>
          <text:h text:outline-level="3" text:style-name="divisiekop1">Ter inzage
               </text:h>
          <text:p text:style-name="vrije-tekst">De projectbesluiten, met de daarbijbehorende stukken, liggen met
                  				ingang van 12 juni 2009,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kunnen binnen de hiervoor omschreven termijn beroep instellen tegen
                        					 het projectbesluit, bij de Rechtbank Leeuwarden, sector Bestuursrecht, Postbus
                        					 1702, 8901 CA Leeuwarden.
                     </text:p>
            </text:list-item>
          </text:list>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Projectbesluit (beroep) Leeuwarderstraatweg 110/Vulcanus 26</dc:title>
  </office:meta>
</office:document-meta>
</file>