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7942-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7942-001.png" xlink:show="embed" xlink:type="simple"/>
            </draw:frame> Ontwerp-2<text:span text:style-name="superscript">e</text:span> partiële herziening van het bestemmingsplan
            		Buitengebied 2007 (nabij Schoterlandseweg 1 Nieuwehorne)
         </text:h>
      <text:section text:name="algemeen.d24103e69" text:style-name="algemeen">
        <text:section text:name="vrije-tekst.d24103e71" text:style-name="vrije-tekst">
          <text:p text:style-name="vrije-tekst">Burgemeester en wethouders van Heerenveen hebben een ontwerp
                  			 opgesteld voor de tweede partiële herziening van het bestemmingsplan
                  			 ‘Buitengebied 2007’. Deze partiële herziening heeft betrekking op twee percelen
                  			 nabij Schoterlandseweg 1 in Nieuwehorne. (kadastraal bekend Mildam sectie J
                  			 nummers 175 en 887) Deze herziening houdt in dat de bestemming
                  			 ‘Bedrijfsdoeleinden’ van de beide percelen wordt voorzien van de aanduiding
                  			 ‘Geen bedrijfswoning toegestaan’. Dat houdt in dat er hier geen bedrijfswoning
                  			 meer mag worden gebouwd.
               </text:p>
          <text:h text:outline-level="3" text:style-name="divisiekop1">Ter inzage
               </text:h>
          <text:section text:name="alineagroep.d24103e80" text:style-name="alineagroep">
            <text:p text:style-name="alineagroep">Het ontwerpbestemmingsplan ligt met ingang van vrijdag 5 juni
                     				  2009, tijdens openingsuren, ter inzage op de volgende plaatsen:
                  </text:p>
            <text:list text:style-name="list-style-1">
              <text:list-item>
                <text:p text:style-name="list.start">bij de receptie van het gemeentehuis, Crackstraat 2 te
                           						Heerenveen
                        </text:p>
              </text:list-item>
              <text:list-item>
                <text:p text:style-name="list.end">in het dorpshuis ‘De Kiekenhof’, Molenweg 29 te
                           						Nieuwehorne
                        </text:p>
              </text:list-item>
            </text:list>
            <text:p text:style-name="alineagroep.end">Het bestemmingsplan is tevens raadpleegbaar op de website van
                     				  de gemeente: www.heerenveen.nl
                  </text:p>
          </text:section>
          <text:h text:outline-level="3" text:style-name="divisiekop1">Zienswijzen
               </text:h>
          <text:p text:style-name="vrije-tekst">Gedurende de hiervoor vermelde termijn kan een ieder op volgende
                  				wijze haar/zijn zienswijzen kenbaar maken bij de gemeenteraad van
                  				Heerenveen:
               </text:p>
          <text:list text:style-name="list-style-2">
            <text:list-item>
              <text:p text:style-name="list.start">schriftelijk t.a.v. de gemeenteraad van Heerenveen, postbus
                        					 15.000, 8440 GA Heerenveen;
                     </text:p>
            </text:list-item>
            <text:list-item>
              <text:p text:style-name="list.end">mondeling bij de heer S.A. Doelman, telefonisch op nummer
                        					 0513-617767.
                     </text:p>
            </text:list-item>
          </text:list>
        </text:section>
        <text:section text:name="tekst-sluiting.d24103e136" text:style-name="tekst-sluiting">
          <text:section text:name="ondertekening.d24103e138" text:style-name="ondertekening">
            <text:p text:style-name="ondertekening.end">Burgemeester en wethouders
                     		  voornoemd.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2e partiële herziening van het bestemmingsplan Buitengebied 2007 (nabij Schoterlandseweg 1 Nieuwehorne)</dc:title>
  </office:meta>
</office:document-meta>
</file>