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7941-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7941-001.png" xlink:show="embed" xlink:type="simple"/>
            </draw:frame> Ontwerpbestemmingsplan ‘Thialf en omgeving’
         </text:h>
      <text:section text:name="algemeen.d189e66" text:style-name="algemeen">
        <text:section text:name="vrije-tekst.d189e68" text:style-name="vrije-tekst">
          <text:p text:style-name="vrije-tekst">Burgemeester en wethouders van Heerenveen hebben het
                  			 ontwerpbestemmingsplan ‘Thialf en omgeving’ opgesteld. Het plan voorziet in een
                  			 actuele bestemmingsplanregeling voor het gebied waarvan de grenzen globaal
                  			 worden gevormd door de Amelandlaan, het wandelpad Bausingel, de Heremaweg en De
                  			 Zanden.
               </text:p>
          <text:p text:style-name="vrije-tekst">Het bestemmingsplan vervangt verschillende verouderde
                  			 bestemmingsplannen door een nieuw bestemmingsplan met meer eenduidige
                  			 regels.
               </text:p>
          <text:h text:outline-level="3" text:style-name="divisiekop1">Ter inzage
               </text:h>
          <text:section text:name="alineagroep.d189e80" text:style-name="alineagroep">
            <text:p text:style-name="alineagroep">Het ontwerpbestemmingsplan ligt met ingang van vrijdag 5 juni
                     				  2009 gedurende 6 weken, tijdens openingsuren, ter inzage op de volgende
                     				  plaatsen:
                  </text:p>
            <text:list text:style-name="list-style-1">
              <text:list-item>
                <text:p text:style-name="list.start"> bij de receptie van het gemeentehuis, Crackstraat 2 te
                           						Heerenveen;
                        </text:p>
              </text:list-item>
              <text:list-item>
                <text:p text:style-name="list.end"> de centrale bibliotheek, Burgemeester Kuperusplein 48 te
                           						Heerenveen.
                        </text:p>
              </text:list-item>
            </text:list>
            <text:p text:style-name="alineagroep.end">Het bestemmingsplan is tevens raadpleegbaar op de website van
                     				  de gemeente: www.heerenveen.nl.
                  </text:p>
          </text:section>
          <text:h text:outline-level="3" text:style-name="divisiekop1">Zienswijze
               </text:h>
          <text:p text:style-name="vrije-tekst">Gedurende de hiervoor vermelde termijn kan een ieder op de
                  				volgende wijze haar/zijn zienswijze kenbaar maken bij de gemeenteraad van
                  				Heerenveen:
               </text:p>
          <text:list text:style-name="list-style-2">
            <text:list-item>
              <text:p text:style-name="list.start"> schriftelijk t.a.v. de gemeenteraad van Heerenveen, postbus
                        					 15.000, 8440 GA Heerenveen;
                     </text:p>
            </text:list-item>
            <text:list-item>
              <text:p text:style-name="list.end"> mondeling bij mevrouw F. Driessen, telefonisch op nummer
                        					 0513-617745.
                     </text:p>
            </text:list-item>
          </text:list>
        </text:section>
        <text:section text:name="tekst-sluiting.d189e136" text:style-name="tekst-sluiting">
          <text:section text:name="gegeven.d189e138" text:style-name="gegeven">
            <text:p text:style-name="dagtekening">Heerenveen, 4 juni
                     				2009
                  </text:p>
          </text:section>
          <text:section text:name="ondertekening.d189e144" text:style-name="ondertekening">
            <text:p text:style-name="ondertekening.end">Burgemeester en wethouders
                     		  voornoemd.
                  </text:p>
          </text:section>
        </text:section>
      </text:section>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Ontwerpbestemmingsplan ‘Thialf en omgeving’</dc:title>
  </office:meta>
</office:document-meta>
</file>