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7940-v1-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15</text:p>
      <text:p text:style-name="publicatie-titel.end">25 juni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7940-v1-001.png" xlink:show="embed" xlink:type="simple"/>
            </draw:frame> Rectificatie inzage ontwerpbestemmingsplan ‘Het Meer’
         </text:h>
      <text:section text:name="algemeen.d2997e116" text:style-name="algemeen">
        <text:section text:name="vrije-tekst.d2997e118" text:style-name="vrije-tekst">
          <text:p text:style-name="vrije-tekst">In verband met een vormverzuim bij de ter inzagelegging van het
                  			 ontwerpbestemmingsplan ‘Het Meer’ wordt voor dit bestemmingsplan de
                  			 terinzagelegging opnieuw doorlopen. Het ontwerpbestemmingsplan is niet
                  			 gewijzigd. Zienswijzen die tijdens de eerste terinzagelegging zijn ingekomen
                  			 hoeven niet nogmaals ingediend te worden. Deze worden automatisch meegenomen in
                  			 de verdere procedure.
               </text:p>
          <text:p text:style-name="vrije-tekst">Burgemeester en wethouders van Heerenveen maken bekend dat een
                  			 ieder vanaf 26 juni 2009 gedurende 6 weken in de gelegenheid wordt gesteld om
                  			 kennis te nemen van het ontwerpbestemmingsplan ‘Het Meer’. Het plan voorziet in
                  			 een actuele bestemmingsplanregeling voor een gedeelte van Het Meer. Het
                  			 plangebied heeft betrekking op het gebied dat globaal bestaat uit Het Meer
                  			 (huisnummers: 75 t/m 235 en 80 tot 118) en Veensluis.
               </text:p>
          <text:p text:style-name="vrije-tekst">Het bestemmingsplan vervangt verschillende verouderde
                  			 bestemmingsplannen door een nieuw bestemmingsplan met meer eenduidige regels.
                  			 Daarnaast biedt het bestemmingsplan op enkele punten ruimte voor nieuwe
                  			 ontwikkelingen.
               </text:p>
          <text:h text:outline-level="3" text:style-name="divisiekop1">Ter inzage
               </text:h>
          <text:section text:name="alineagroep.d2997e133" text:style-name="alineagroep">
            <text:p text:style-name="alineagroep">Het ontwerpbestemmingsplan ligt met ingang van vrijdag 26 juni
                     				  2009 gedurende 6 weken, tijdens openingsuren, ter inzage op de volgende
                     				  plaatsen:
                  </text:p>
            <text:list text:style-name="list-style-1">
              <text:list-item>
                <text:p text:style-name="list.start"> bij de receptie van het gemeentehuis, Crackstraat 2 te
                           						Heerenveen;
                        </text:p>
              </text:list-item>
              <text:list-item>
                <text:p text:style-name="list.end"> de centrale bibliotheek, Burgemeester Kuperusplein 48 te
                           						Heerenveen.
                        </text:p>
              </text:list-item>
            </text:list>
            <text:p text:style-name="alineagroep.end">Het bestemmingsplan is tevens raadpleegbaar op de website van
                     				  de gemeente: www.heerenveen.nl
                  </text:p>
          </text:section>
          <text:h text:outline-level="3" text:style-name="divisiekop1">Zienswijze
               </text:h>
          <text:p text:style-name="vrije-tekst">Gedurende de hiervoor vermelde termijn kan een ieder op de
                  				volgende wijze haar/zijn zienswijze kenbaar maken bij de gemeenteraad van
                  				Heerenveen:
               </text:p>
          <text:list text:style-name="list-style-2">
            <text:list-item>
              <text:p text:style-name="list.start"> schriftelijk t.a.v. de gemeenteraad van Heerenveen, postbus
                        					 15.000, 8440 GA Heerenveen;
                     </text:p>
            </text:list-item>
            <text:list-item>
              <text:p text:style-name="list.end"> mondeling bij mevrouw F. Driessen, telefonisch op nummer
                        					 0513-617745.
                     </text:p>
            </text:list-item>
          </text:list>
        </text:section>
        <text:section text:name="tekst-sluiting.d2997e189" text:style-name="tekst-sluiting">
          <text:section text:name="gegeven.d2997e191" text:style-name="gegeven">
            <text:p text:style-name="dagtekening">Heerenveen, 25 juni
                     				2009
                  </text:p>
          </text:section>
          <text:section text:name="ondertekening.d2997e197" text:style-name="ondertekening">
            <text:p text:style-name="ondertekening.end">Burgemeester en wethouders
                     		  voornoemd.
                  </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Rectificatie inzage ontwerpbestemmingsplan ‘Het Meer’</dc:title>
  </office:meta>
</office:document-meta>
</file>