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5799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5799-001.png" xlink:show="embed" xlink:type="simple"/>
            </draw:frame> Ontwerp-thematisch bestemmingsplan ‘Gebouwen bij woningen en
            		beroepsuitoefening-aan-huis’ ter inzage
         </text:h>
      <text:section text:name="algemeen.d1274e66" text:style-name="algemeen">
        <text:section text:name="vrije-tekst.d1274e68" text:style-name="vrije-tekst">
          <text:p text:style-name="vrije-tekst">Burgemeester en wethouders van Heerenveen hebben een
                  			 ontwerp-thematisch bestemmingsplan ‘Gebouwen bij woningen en
                  			 beroepsuitoefening-aan-huis’ opgesteld. Dit ontwerp voorziet in een
                  			 gedeeltelijke aanpassing van de voorschriften van de volgende
                  			 bestemmingsplannen:
               </text:p>
          <text:section text:name="alineagroep.d1274e73" text:style-name="alineagroep">
            <text:p text:style-name="alineagroep">Heerenveen-Centrum (vastgesteld 25 juni 1990)</text:p>
            <text:p text:style-name="alineagroep">Heerenveen-De Greiden (vastgesteld 25 april 1994)</text:p>
            <text:p text:style-name="alineagroep">Heerenveen-Noord (vastgesteld 6 februari 1995)</text:p>
            <text:p text:style-name="alineagroep">Heerenveen De Heide-Noord (vastgesteld 1 april 1996)</text:p>
            <text:p text:style-name="alineagroep">Oude- en Nieuwehorne (vastgesteld 4 september 2000)</text:p>
            <text:p text:style-name="alineagroep">De Knipe-Veensluis (vastgesteld 9 oktober 2000)</text:p>
            <text:p text:style-name="alineagroep">Heidemeer 2005 (vastgesteld 14 maart 2006)</text:p>
            <text:p text:style-name="alineagroep">Heerenveen-De Greiden Vogelbuurt (vastgesteld 19 februari
                     				2007)
                  </text:p>
            <text:p text:style-name="alineagroep">Heerenveen-De Greide Waterbuurt (vastgesteld 29 maart 2007)</text:p>
            <text:p text:style-name="alineagroep">Buitengebied 2007 (vastgesteld 25 juni 2007)</text:p>
            <text:p text:style-name="alineagroep.end">Stationsgebied-Herenwal e.o (vastgesteld 24 november 2008)</text:p>
          </text:section>
          <text:p text:style-name="vrije-tekst">De aanpassingen in de voorschriften van deze bestemmingsplannen
                  			 hebben betrekking op de bouw- en gebruiksvoorschriften van aan- en uitbouwen,
                  			 bijgebouwen en overkapping bij woningen èn op het gebruik van woningen voor
                  			 beroepsuitoefening-aan-huis en kleinschalige bedrijfsmatige activiteiten.
               </text:p>
          <text:h text:outline-level="3" text:style-name="divisiekop1">Ter inzage
               </text:h>
          <text:p text:style-name="vrije-tekst">Het ontwerp-thematisch bestemmingsplan, met de daarbijbehorende
                  				stukken, ligt met ingang van vrijdag 1 mei 2009, gedurende 6 weken, tijdens
                  				openingsuren, ter inzage bij de receptie van het gemeentehuis, Crackstraat 2 te
                  				Heerenveen.
               </text:p>
          <text:h text:outline-level="3" text:style-name="divisiekop1">Zienswijzen
               </text:h>
          <text:p text:style-name="vrije-tekst">Gedurende de hiervoor vermelde termijn kan een ieder op volgende
                  				wijze haar/zijn zienswijzen op het ontwerpbestemmingsplan kenbaar maken bij de
                  				gemeenteraad van Heerenveen:
               </text:p>
          <text:list text:style-name="list-style-1">
            <text:list-item>
              <text:p text:style-name="list.start">schriftelijk t.a.v. de gemeenteraad van Heerenveen, postbus
                        					 15.000, 8440 GA HEERENVEEN, of
                     </text:p>
            </text:list-item>
            <text:list-item>
              <text:p text:style-name="list.end">mondeling bij de heer S.A. Doelman, telefonisch op nummer
                        					 0513-617767, of bij de receptie van het gemeentehuis, Crackstraat 2 te
                        					 Heerenveen.
                     </text:p>
            </text:list-item>
          </text:list>
        </text:section>
        <text:section text:name="tekst-sluiting.d1274e148" text:style-name="tekst-sluiting">
          <text:section text:name="ondertekening.d1274e150" text:style-name="ondertekening">
            <text:p text:style-name="ondertekening.end">Burgemeester en wethouders
                     		  voornoemd.
                  </text:p>
          </text:section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–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-thematisch bestemmingsplan ‘Gebouwen bij woningen en beroepsuitoefening-aan-huis’ ter inzage</dc:title>
  </office:meta>
</office:document-meta>
</file>