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courant_kop">Regeling van de Staatssecretaris van Onderwijs, Cultuur en
            Wetenschap van 1 april 2009, nr. PO/FenV/107278, houdende wijziging van de
            Regeling bekostiging personeel PO 2008–2009 en aanpassing bedragen
            leerlinggebonden budget VO 2008–2009.
         </text:h>
      <text:section text:name="regeling.d2393e91" text:style-name="regeling">
        <text:section text:name="aanhef.d2393e93" text:style-name="aanhef">
          <text:p text:style-name="wie">De Staatssecretaris van Onderwijs, Cultuur en Wetenschap,</text:p>
          <text:p text:style-name="considerans.al">Gelet op artikel 123 van de Wet op
                  het primair onderwijs en op artikel 117, vierde lid van de Wet op de
                  expertisecentra;
               </text:p>
          <text:p text:style-name="afkondiging">Besluit:</text:p>
        </text:section>
        <text:section text:name="regeling-tekst.d2393e105" text:style-name="regeling-tekst">
          <text:h text:outline-level="3" text:style-name="wijzig-artikel_kop">ARTIKEL I. WIJZIGING VAN DE REGELING BEKOSTIGING PERSONEEL PO
                  2008–2009
               </text:h>
          <text:p text:style-name="wat">De Regeling bekostiging personeel PO 2008–2009
                  wordt als volgt gewijzigd:
               </text:p>
          <text:section text:name="wijzig-lid.d2393e114" text:style-name="wijzig-lid">
            <text:p text:style-name="lid">
                     <text:span text:style-name="lidnr">A<text:tab/>
                     </text:span>
                  </text:p>
            <text:p text:style-name="wat">De tabel in artikel 26, tweede lid, wordt vervangen door
                     onderstaande tabel
                  </text:p>
            <text:section text:name="wijziging.d2393e123" text:style-name="wijziging">
              <text:p text:style-name="table.fix"/>
              <table:table table:name="table.1" table:style-name="table.1">
                <table:table-column table:style-name="table.1.col1"/>
                <table:table-column table:style-name="table.1.col2"/>
                <table:table-column table:style-name="table.1.col3"/>
                <table:table-header-rows>
                  <table:table-row>
                    <table:table-cell office:value-type="string">
                      <text:p text:style-name="Table_20_Heading">(Bedrag per instelling visueel gehandicapte
                                    leerlingen) 
                                 </text:p>
                    </table:table-cell>
                    <table:table-cell office:value-type="string">
                      <text:p text:style-name="Table_20_Heading"> Instelling </text:p>
                    </table:table-cell>
                    <table:table-cell office:value-type="string">
                      <text:p text:style-name="Table_20_Heading">Bedrag</text:p>
                    </table:table-cell>
                  </table:table-row>
                </table:table-header-rows>
                <table:table-row>
                  <table:table-cell office:value-type="string">
                    <text:p text:style-name="Table_20_Contents">Visio Onderwijsinstelling Noord </text:p>
                  </table:table-cell>
                  <table:table-cell office:value-type="string">
                    <text:p text:style-name="Table_20_Contents"> 25GP </text:p>
                  </table:table-cell>
                  <table:table-cell office:value-type="string">
                    <text:p text:style-name="Table_20_Contents">€ 2.075.086,13 </text:p>
                  </table:table-cell>
                </table:table-row>
                <table:table-row>
                  <table:table-cell office:value-type="string">
                    <text:p text:style-name="Table_20_Contents">Bartimeus OWI voor Visueel Gehandicapte Leerlingen
                                    
                                 </text:p>
                  </table:table-cell>
                  <table:table-cell office:value-type="string">
                    <text:p text:style-name="Table_20_Contents"> 25GR </text:p>
                  </table:table-cell>
                  <table:table-cell office:value-type="string">
                    <text:p text:style-name="Table_20_Contents">€ 6.292.499,77 </text:p>
                  </table:table-cell>
                </table:table-row>
                <table:table-row>
                  <table:table-cell office:value-type="string">
                    <text:p text:style-name="Table_20_Contents">Koninklijk Instituut tot Onderwijs van Slechtzienden
                                    en Blinden 
                                 </text:p>
                  </table:table-cell>
                  <table:table-cell office:value-type="string">
                    <text:p text:style-name="Table_20_Contents"> 25HD </text:p>
                  </table:table-cell>
                  <table:table-cell office:value-type="string">
                    <text:p text:style-name="Table_20_Contents">€ 3.836.891,90 </text:p>
                  </table:table-cell>
                </table:table-row>
                <table:table-row>
                  <table:table-cell office:value-type="string">
                    <text:p text:style-name="Table_20_Contents">Onderwijsinstelling Sensis </text:p>
                  </table:table-cell>
                  <table:table-cell office:value-type="string">
                    <text:p text:style-name="Table_20_Contents"> 25HE </text:p>
                  </table:table-cell>
                  <table:table-cell office:value-type="string">
                    <text:p text:style-name="Table_20_Contents">€ 7.902.880,08 </text:p>
                  </table:table-cell>
                </table:table-row>
              </table:table>
              <text:p/>
            </text:section>
          </text:section>
          <text:section text:name="wijzig-lid.d2393e247" text:style-name="wijzig-lid">
            <text:p text:style-name="lid">
                     <text:span text:style-name="lidnr">B<text:tab/>
                     </text:span>
                  </text:p>
            <text:p text:style-name="wat">Artikel 34, negende lid, wordt vervangen door:</text:p>
            <text:section text:name="wijziging.d2393e256" text:style-name="wijziging">
              <text:section text:name="artikeltekst.d2393e258" text:style-name="wijziging.block">
                <text:list text:style-name="list-style-1">
                  <text:list-item text:start-value="9">
                    <text:p text:style-name="list.single"> De in het derde lid bedoelde bekostiging bedraagt voor de
                                 periode augustus tot en met november en voor de periode december tot en met
                                 maart per ingeschreven vreemdeling € 1.233,18 voor personeel en € 36,93 voor
                                 materiële instandhouding en voor de periode april tot en met juli per
                                 ingeschreven vreemdeling € 2466,36 voor personeel en € 73,86 voor materiële
                                 instandhouding welke bedragen worden vermenigvuldigd met 4/12.
                              </text:p>
                  </text:list-item>
                </text:list>
              </text:section>
            </text:section>
          </text:section>
          <text:section text:name="artikel.d2393e274" text:style-name="artikel">
            <text:h text:outline-level="3" text:style-name="artikel_kop">ARTIKEL II. INWERKINGTREDING
                  </text:h>
            <text:p text:style-name="artikel">Deze regeling treedt in werking met ingang van de tweede dag na de
                     dagtekening van de Staatscourant waarin zij wordt geplaatst en werkt terug tot
                     en met 1 augustus 2008.
                  </text:p>
          </text:section>
        </text:section>
        <text:section text:name="regeling-sluiting.d2393e285" text:style-name="regeling-sluiting">
          <text:section text:name="slotformulering.d2393e287" text:style-name="slotformulering">
            <text:p text:style-name="slotformulering">Deze regeling zal met de toelichtingin de Staatscourant worden
                     geplaatst.
                  </text:p>
          </text:section>
          <text:section text:name="ondertekening.d2393e293" text:style-name="ondertekening">
            <text:p text:style-name="ondertekening">De Staatssecretaris van
                     Onderwijs, Cultuur en Wetenschap,
                  </text:p>
            <text:p text:style-name="ondertekening.end">S.A.M. Dijksma. </text:p>
          </text:section>
        </text:section>
        <text:section text:name="nota-toelichting.d2393e303" text:style-name="nota-toelichting">
          <text:h text:outline-level="2" text:style-name="nota-toelichting_kop">TOELICHTING
               </text:h>
          <text:h text:outline-level="3" text:style-name="divisiekop1">Artikelsgewijs
               </text:h>
          <text:h text:outline-level="4" text:style-name="divisiekop2">Artikel I, onderdeel A
               </text:h>
          <text:p text:style-name="nota-toelichting">In 1995 is voor het onderwijs aan leerlingen met een visuele
                  handicap (cluster 1) gekozen voor budgetfinanciering. Aanleiding hiervoor was
                  een dalend leerlingenaantal en de noodzaak om expertise te garanderen. De
                  omvang van de bekostiging wordt elke vijf jaar geëvalueerd. In verband met de
                  invoering van de lumpsumfinanciering is de evaluatie uitgesteld en is deze
                  afgelopen jaar van start gegaan. Uit de evaluatie is naar voren gekomen dat het
                  aantal leerlingen met een visuele handicap dat een beroep doet op de
                  instellingen cluster 1, zowel voor plaatsing in het (voortgezet) speciaal
                  onderwijs als voor begeleiding in het regulier onderwijs is gestegen. Gelet
                  hierop wordt de bekostiging van de instellingen voor cluster 1 verhoogd.
                  Vooruitlopend op de bijgestelde bekostiging, is al € 250.000 aan de
                  instellingen toegekend. Daarom wordt nu voor 2008–2009 het vaste bedrag per
                  instelling met totaal nog € 1.750.000 verhoogd. De verdeling van deze extra
                  middelen is in overleg met de instellingen vastgesteld. Per 1 augustus 2009 is
                  de totale verhoging € 2.000.000.
               </text:p>
          <text:h text:outline-level="4" text:style-name="divisiekop2">Artikel I, onderdeel B
               </text:h>
          <text:p text:style-name="nota-toelichting">Met het Besluit onderwijs aan vreemdelingen werden aan gemeenten
                  extra middelen toegekend voor de eerste opvang van vreemdelingen die korter dan
                  een jaar in Nederland zijn. Dit besluit is geëxpireerd op 1 augustus 2007.
               </text:p>
          <text:p text:style-name="nota-toelichting">Er heeft overleg plaatsgevonden met de VNG, CFI, het LOWAN (de
                  belangenorganisatie voor onderwijs aan asielzoekerkinderen) en de Vos/Abb (het
                  merendeel van de kinderen van asielzoekers zit op openbare scholen). Inzet van
                  de besprekingen is geweest na te gaan of de middelen op een andere wijze aan
                  scholen kunnen worden toegekend. Daar is uit naar voren gekomen dat de middelen
                  voor PO rechtstreeks via een bijzondere bekostiging aan de scholen ten goede
                  kunnen komen. Hiermee wordt tegemoet gekomen aan de bezwaren van gemeenten die
                  problemen hebben met de uitvoering van de huidige regeling eerste opvang; de
                  extra middelen komen thans daar terecht waar uitvoering wordt gegeven aan de
                  eerste opvang.
               </text:p>
          <text:p text:style-name="nota-toelichting">Voor het vaststellen of een leerling korter dan 1 jaar in
                  Nederland verblijft is de feitelijke datum van binnenkomst in Nederland
                  bepalend.
               </text:p>
          <text:p text:style-name="nota-toelichting">Vanuit diverse scholen en gemeenten is de afgelopen periode de
                  melding gekomen dat de middelen niet voldoende zijn om te zorgen voor een
                  adequate opvang. Zoals ik in december 2008 reeds aan de kamer heb gemeld, heb
                  ik gehoor gegeven aan deze wens. Met ingang van 1 april 2009 worden de middelen
                  per ingeschreven vreemdeling dan ook verdubbeld.
               </text:p>
          <text:section text:name="ondertekening.d2393e337" text:style-name="ondertekening">
            <text:p text:style-name="ondertekening">De Staatssecretaris van
                     Onderwijs, Cultuur en Wetenschap,
                  </text:p>
            <text:p text:style-name="ondertekening.end">S.A.M. Dijksma.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 style:name="table.1">
      <style:table-properties table:align="margins"/>
    </style:style>
    <style:style style:family="table-column" style:name="table.1.col1">
      <style:table-column-properties style:rel-column-width="7300*"/>
    </style:style>
    <style:style style:family="table-column" style:name="table.1.col2">
      <style:table-column-properties style:rel-column-width="1200*"/>
    </style:style>
    <style:style style:family="table-column" style:name="table.1.col3">
      <style:table-column-properties style:rel-column-width="1500*"/>
    </style:style>
    <text:list-style style:name="list-style-1">
      <text:list-level-style-number style:num-format="1" text:level="1" text:display-levels="1" style:num-suffix=".">
        <style:list-level-properties text:min-label-width="0.50in" text:space-before="0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Wijziging van de Regeling bekostiging personeel PO 2008–2009</dc:title>
  </office:meta>
</office:document-meta>
</file>