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5138-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5138-001.png" xlink:show="embed" xlink:type="simple"/>
            </draw:frame> Kennisgeving goedgekeurd bestemmingsplan ‘2e en 3e fase
            		Skoatterwâld’
         </text:h>
      <text:section text:name="algemeen.d2071e55" text:style-name="algemeen">
        <text:section text:name="vrije-tekst.d2071e57" text:style-name="vrije-tekst">
          <text:section text:name="alineagroep.d2071e59" text:style-name="alineagroep">
            <text:p text:style-name="alineagroep">Burgemeester en wethouders van Heerenveen maken bekend dat
                     				Gedeputeerde Staten van Fryslân, bij besluit van 24 maart 2009, nummer
                     				00816264, het bestemmingsplan ‘2e en 3e fase Skoatterwâld’, vastgesteld bij
                     				besluit van de gemeenteraad van 25 augustus 2008, hebben goedgekeurd, met
                     				uitzondering van de navolgende onderdelen van de voorschriften:
                  </text:p>
            <text:p text:style-name="alineagroep">In artikel 10 ‘Uit te werken Maatschappelijke doeleinden en
                     				Kantoren (UMK)’:
                  </text:p>
            <text:list text:style-name="list-style-1">
              <text:list-item>
                <text:p text:style-name="list.start">het woord ‘Kantoren’ in de bestemmingsomschrijving onder 1.a,
                           					 en
                        </text:p>
              </text:list-item>
              <text:list-item>
                <text:p text:style-name="list.end">de bepaling sub 1.a.1. dat ‘uitsluitend lokaal geörienteerde
                           					 kantoren zijn toegestaan waarbij de bedrijfsvloeroppervlakte per kantoor niet
                           					 meer mag bedragen dan 750 m<text:span text:style-name="superscript">2</text:span> en in totaal binnen de bestemmingen
                           					 'MKB', 'MKB/W' en 'UMK' niet meer dan 10.000 m<text:span text:style-name="superscript">2</text:span>’;
                        </text:p>
              </text:list-item>
            </text:list>
            <text:p text:style-name="alineagroep">In artikel 11 ‘Maatschappelijke doeleinden, Kantoren en Bedrijven
                     				(MKB)’ alsmede ‘Maatschappelijke doeleinden, Kantoren, Bedrijven en
                     				Woondoeleinden (MKB/W)’:
                  </text:p>
            <text:list text:style-name="list-style-2">
              <text:list-item>
                <text:p text:style-name="list.start">het woord ‘Kantoren’ in de bestemmingsomschrijving onder
                           					 1.1.a.1 en 1.1.a.2, en
                        </text:p>
              </text:list-item>
              <text:list-item>
                <text:p text:style-name="list.end">de bepaling sub 1.1.a.1., sub a.1. dat ‘uitsluitend lokaal
                           					 geörienteerde kantoren zijn toegestaan waarbij de bedrijfsvoering per kantoor
                           					 niet meer mag bedragen dan 750 m<text:span text:style-name="superscript">2</text:span> en in totaal binnen de
                           					 bestemmingen 'MKB', 'MKB/W' en 'UMK’ niet meer dan 10.000 m<text:span text:style-name="superscript">2</text:span>’;
                        </text:p>
              </text:list-item>
            </text:list>
            <text:p text:style-name="alineagroep.end">Aan welke planonderdelen door Gedeputeerde Staten goedkeuring is
                     				onthouden.
                  </text:p>
          </text:section>
          <text:p text:style-name="vrije-tekst">Het bestemmingsplan 2e en 3e fase Skoatterwâld legt de
                  			 planologisch-juridische basis voor de verdere ontwikkeling en afronding van de
                  			 woonwijk Skoatterwâld, aan de oostzijde van de kern Heerenveen. Het
                  			 bestemmingsplan heeft hoofdzakelijk betrekking op het noordelijke en oostelijke
                  			 deel van Skoatterwâld. Het plangebied wordt globaal als volgt begrensd:
               </text:p>
          <text:list text:style-name="list-style-3">
            <text:list-item>
              <text:p text:style-name="list.start">Noordzijde: achterzijde bebouwing Het Meer
                     </text:p>
            </text:list-item>
            <text:list-item>
              <text:p text:style-name="list.cont">Oostzijde: achterzijde bebouwing Woudsterweg en (uitgebreid)
                        				  Landgoed Oranjewoud
                     </text:p>
            </text:list-item>
            <text:list-item>
              <text:p text:style-name="list.cont">Westzijde:
                     </text:p>
              <text:list>
                <text:list-item>
                  <text:p text:style-name="list.cont">noordelijk deel: Rijksweg 32
                           </text:p>
                </text:list-item>
                <text:list-item>
                  <text:p text:style-name="list.cont">zuidelijk deel: omgeving Willem Lodewijklaan en
                              						Stadhouderlaan
                           </text:p>
                </text:list-item>
              </text:list>
            </text:list-item>
            <text:list-item>
              <text:p text:style-name="list.cont">Zuidzijde: -
                     </text:p>
              <text:list>
                <text:list-item>
                  <text:p text:style-name="list.cont">westelijk deel: omgeving Oranje Nassaulaan, Rentmeester en
                              						Van Aerssenstraat
                           </text:p>
                </text:list-item>
                <text:list-item>
                  <text:p text:style-name="list.end">oostelijk deel: omgeving Prins Bernhardweg.
                           </text:p>
                </text:list-item>
              </text:list>
            </text:list-item>
          </text:list>
          <text:p text:style-name="vrije-tekst">Het goedkeuringsbesluit en het bestemmingsplan ‘2e en 3e fase
                  			 Skoatterwâld’ liggen met ingang van dinsdag 14 april 2009, gedurende zes weken,
                  			 tijdens openingsuren, ter inzage bij de receptie van het gemeentehuis,
                  			 Crackstraat 2 te Heerenveen.
               </text:p>
          <text:p text:style-name="vrije-tekst">Gedurende deze zes weken kan bij de Afdeling Bestuursrechtspraak
                  			 van de Raad van State beroep tegen het goedkeuringsbesluit worden ingesteld
                  			 door:
               </text:p>
          <text:list text:style-name="list-style-4">
            <text:list-item text:start-value="1">
              <text:p text:style-name="list.start">een belanghebbende die tegen het vastgestelde bestemmingsplan
                        				  tijdig bedenkingen kenbaar heeft gemaakt bij Gedeputeerde Staten
                     </text:p>
            </text:list-item>
            <text:list-item text:start-value="2">
              <text:p text:style-name="list.cont">een belanghebbende die beroep instelt tegen de onthouding van
                        				  goedkeuring aan de hiervoor omschreven planonderdelen
                     </text:p>
            </text:list-item>
            <text:list-item text:start-value="3">
              <text:p text:style-name="list.end">een belanghebbende die aantoont redelijkerwijs niet in staat te
                        				  zijn geweest tijdig bedenkingen tegen het vastgestelde bestemmingsplan bij
                        				  Gedeputeerde Staten in te brengen.
                     </text:p>
            </text:list-item>
          </text:list>
          <text:p text:style-name="vrije-tekst">Het beroepschrift moet worden ingediend bij de Afdeling
                  			 Bestuursrechtspraak van de Raad van State, Postbus 20019, 2500 EA Den
                  			 Haag.
               </text:p>
          <text:p text:style-name="vrije-tekst">Het besluit van Gedeputeerde Staten omtrent goedkeuring treedt in
                  			 werking daags na afloop van de hierboven genoemde beroepstermijn. Indien
                  			 tijdens deze beroepstermijn tevens een verzoek om voorlopige voorziening bij de
                  			 voorzitter van de Afdeling Bestuursrechtspraak van de Raad van State wordt
                  			 ingediend, treedt het besluit niet in werking voordat op dat verzoek is
                  			 beslist.
               </text:p>
        </text:section>
        <text:section text:name="tekst-sluiting.d2071e242" text:style-name="tekst-sluiting">
          <text:section text:name="gegeven.d2071e244" text:style-name="gegeven">
            <text:p text:style-name="dagtekening">Heerenveen, 9 april 2009</text:p>
          </text:section>
          <text:section text:name="ondertekening.d2071e250" text:style-name="ondertekening">
            <text:p text:style-name="ondertekening">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list-style style:name="list-style-3">
      <text:list-level-style-bullet text:bullet-char="–" text:level="1">
        <style:list-level-properties text:min-label-width="0.50in" text:space-before="0in"/>
      </text:list-level-style-bullet>
      <text:list-level-style-bullet text:bullet-char="–" text:level="2">
        <style:list-level-properties text:min-label-width="0.50in" text:space-before="0.5in"/>
      </text:list-level-style-bullet>
    </text:list-style>
    <text:list-style style:name="list-style-4">
      <text:list-level-style-number style:num-format="a" style:num-letter-sync="true" text:style-name="Numbering_20_Symbols"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Kennisgeving goedgekeurd bestemmingsplan ‘2e en 3e fase Skoatterwâld’</dc:title>
  </office:meta>
</office:document-meta>
</file>