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2073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20731</text:p>
      <text:p text:style-name="publicatie-titel.end">30 dec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20731-001.png" xlink:show="embed" xlink:type="simple"/>
            </draw:frame> Rectificatie vaststelling bestemmingsplan ‘Buitenplaatsen Skoatterwâld’
         </text:h>
      <text:section text:name="algemeen.d14218e128" text:style-name="algemeen">
        <text:section text:name="vrije-tekst.d14218e130" text:style-name="vrije-tekst">
          <text:p text:style-name="vrije-tekst">Burgemeester en wethouders van Heerenveen maken op grond van artikel 3.8 van de Wet ruimtelijke ordening bekend dat de gemeenteraad
                  op 7 december 2009 het bestemmingsplan ‘Buitenplaatsen Skoatterwâld’ heeft vastgesteld. Ook heeft de raad besloten om geen
                  exploitatieplan vast te stellen.
               </text:p>
          <text:h text:outline-level="3" text:style-name="divisiekop1">Het bestemmingsplan
               </text:h>
          <text:p text:style-name="vrije-tekst">Het bestemmingsplan omvat globaal de buitenplaatsen Heerenwoud en Zwanenwoud, en de omliggende parkachtige omgeving. Met dit
                  bestemmingsplan wordt beoogd de uiterlijke kenmerken van de Buitenplaatsen, mede in relatie tot hun omgeving, te beschermen.
               </text:p>
          <text:h text:outline-level="3" text:style-name="divisiekop1">Ter inzage
               </text:h>
          <text:section text:name="alineagroep.d14218e146" text:style-name="alineagroep">
            <text:p text:style-name="alineagroep">Het vastgestelde bestemmingsplan met de daarbij behorende stukken liggen met ingang van donderdag 31 december 2009 gedurende
                     6 weken, tijdens openingsuren, ter inzage op de volgende plaatsen:
                  </text:p>
            <text:list text:style-name="list-style-1">
              <text:list-item>
                <text:p text:style-name="list.start"> bij de receptie van het gemeentehuis, Crackstraat 2 te Heerenveen;
                        </text:p>
              </text:list-item>
              <text:list-item>
                <text:p text:style-name="list.end"> de centrale bibliotheek, Burgemeester Kuperusplein 48 te Heerenveen.
                        </text:p>
              </text:list-item>
            </text:list>
            <text:p text:style-name="alineagroep.end">Het bestemmingsplan is tevens raadpleegbaar op de website van de gemeente: www.heerenveen.nl onder het kopje ‘actueel’ en
                     het subkopje ‘ter inzage’.
                  </text:p>
          </text:section>
          <text:h text:outline-level="3" text:style-name="divisiekop1">Beroep instellen
               </text:h>
          <text:p text:style-name="vrije-tekst">Belanghebbenden die tijdig hun zienswijze bij de gemeenteraad hebben ingediend en belanghebbenden aan wie redelijkerwijs niet
                  kan worden verweten dat zij geen zienswijze tegen het ontwerp hebben ingediend, kunnen gedurende de termijn van ter inzage
                  legging (beroepstermijn) tegen het vastgestelde bestemmingsplan beroep instellen bij de Afdeling bestuursrechtspraak van de
                  Raad van State.
               </text:p>
          <text:p text:style-name="vrije-tekst">Beroepschriften moeten worden gericht aan de Afdeling bestuursrechtspraak van de Raad van State, Postbus 20019, 2500 EA, ’s-Gravenhage.</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vrije-tekst">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section>
        <text:section text:name="tekst-sluiting.d14218e204" text:style-name="tekst-sluiting">
          <text:section text:name="gegeven.d14218e206" text:style-name="gegeven">
            <text:p text:style-name="dagtekening">Heerenveen, 30 december 2009</text:p>
          </text:section>
          <text:section text:name="ondertekening.d14218e212"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Rectificatie vaststelling bestemmingsplan ‘Buitenplaatsen Skoatterwâld’</dc:title>
  </office:meta>
</office:document-meta>
</file>