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9494-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9494</text:p>
      <text:p text:style-name="publicatie-titel.end">17 december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19494-001.png" xlink:show="embed" xlink:type="simple"/>
            </draw:frame> Ontwerpbestemmingsplan Sportstad Heerenveen (zuidelijk deel)
         </text:h>
      <text:section text:name="algemeen.d8093e116" text:style-name="algemeen">
        <text:section text:name="vrije-tekst.d8093e118" text:style-name="vrije-tekst">
          <text:p text:style-name="vrije-tekst">Burgemeester en wethouders van Heerenveen hebben het ontwerpbestemmingsplan Sportstad Heerenveen (zuidelijk deel) opgesteld.
                  Het bestemmingsplan heeft in grote lijnen betrekking op gronden in de kern Heerenveen, die zijn gelegen:
               </text:p>
          <text:list text:style-name="list-style-1">
            <text:list-item>
              <text:p text:style-name="list.start">ten zuiden en voor een klein deel ten noorden van de Atalantastraat;
                     </text:p>
            </text:list-item>
            <text:list-item>
              <text:p text:style-name="list.cont">ten westen van de Stadionweg;
                     </text:p>
            </text:list-item>
            <text:list-item>
              <text:p text:style-name="list.cont">ten noorden van de Oranje Nassaulaan en
                     </text:p>
            </text:list-item>
            <text:list-item>
              <text:p text:style-name="list.end">ten oosten van de Karst de Jongweg/Alma Tademaweg.
                     </text:p>
            </text:list-item>
          </text:list>
          <text:p text:style-name="vrije-tekst">Het bestemmingsplan geeft globaal een regeling voor het sport- en onderwijscomplex ten zuiden van het Abe Lenstrastadion,
                  de (tijdelijke) Aldi supermarkt, de kantorenzone langs de westijde van de Abe Lenstraboulevard, het woongebouw La Ronduite
                  en de kantoorgebouwen in de oksel noordzijde Atalantastraat-westzijde Stadionweg.
               </text:p>
          <text:h text:outline-level="3" text:style-name="divisiekop1">Ter inzage
               </text:h>
          <text:p text:style-name="vrije-tekst">Het ontwerpbestemmingsplan, met de daarbijbehorende stukken, ligt met ingang van vrijdag 18 december  2009, gedurende 6 weken,
                  tijdens openingsuren, ter inzage op de volgende plaatsen:
               </text:p>
          <text:list text:style-name="list-style-2">
            <text:list-item>
              <text:p text:style-name="list.start">bij de receptie van het gemeentehuis, Crackstraat 2 te Heerenveen
                     </text:p>
            </text:list-item>
            <text:list-item>
              <text:p text:style-name="list.cont">in de centrale bibliotheek, Burgemeester Kuperusplein 48 te Heerenveen
                     </text:p>
            </text:list-item>
            <text:list-item>
              <text:p text:style-name="list.end">op www.heerenveen.nl, onder het kopje actueel/ter inzage.
                     </text:p>
            </text:list-item>
          </text:list>
          <text:h text:outline-level="3" text:style-name="divisiekop1">Zienswijzen
               </text:h>
          <text:p text:style-name="vrije-tekst">Gedurende de hiervoor vermelde termijn kan eenieder op de volgende wijze haar/zijn zienswijzen op het ontwerpbestemmingsplan
                  kenbaar maken bij de gemeenteraad van Heerenveen:
               </text:p>
          <text:list text:style-name="list-style-3">
            <text:list-item>
              <text:p text:style-name="list.start">schriftelijk t.a.v. de gemeenteraad van Heerenveen, postbus 15.000, 8440 GA HEERENVEEN, of
                     </text:p>
            </text:list-item>
            <text:list-item>
              <text:p text:style-name="list.end">mondeling bij de heer G. Haanstra, telefonisch op nummer 0513-617740, of bij de receptie van het gemeentehuis, Crackstraat
                        2 te Heerenveen.
                     </text:p>
            </text:list-item>
          </text:list>
        </text:section>
        <text:section text:name="tekst-sluiting.d8093e223" text:style-name="tekst-sluiting">
          <text:section text:name="gegeven.d8093e225" text:style-name="gegeven">
            <text:p text:style-name="dagtekening">Heerenveen, 17 december 2009</text:p>
          </text:section>
          <text:section text:name="ondertekening.d8093e231" text:style-name="ondertekening">
            <text:p text:style-name="ondertekening.end">Burgemeester en wethouders voornoemd.</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list-style style:name="list-style-3">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bestemmingsplan Sportstad Heerenveen (zuidelijk deel)</dc:title>
  </office:meta>
</office:document-meta>
</file>