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9073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9073</text:p>
      <text:p text:style-name="publicatie-titel.end">14 dec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9073-001.png" xlink:show="embed" xlink:type="simple"/>
            </draw:frame> Ontwerpprojectbesluiten (art. 3.10 e.v. Wro)
         </text:h>
      <text:section text:name="algemeen.d11012e112" text:style-name="algemeen">
        <text:section text:name="vrije-tekst.d11012e114" text:style-name="vrije-tekst">
          <text:p text:style-name="vrije-tekst">Burgemeester en wethouders hebben het voornemen een projectbesluit te nemen voor:</text:p>
          <text:p text:style-name="vrije-tekst">HEERENVEEN</text:p>
          <text:list text:style-name="list-style-1">
            <text:list-item>
              <text:p text:style-name="list.single">de aanleg van een geluidswal (aarden wal) ter hoogte van Oranjewoud-Oudeschoot, langs de A32, ten westen van de Van Bienemalaan
                        Oranjewoud.
                     </text:p>
            </text:list-item>
          </text:list>
          <text:h text:outline-level="3" text:style-name="divisiekop1">Ter visie
               </text:h>
          <text:p text:style-name="vrije-tekst">Het ontwerpbesluit en de daarbij behorende stukken liggen met ingang van 15 december 2009 gedurende een termijn van 6 weken,
                  tijdens openingsuren, ter inzage bij de afdeling Publiek, Crackstraat 2 te Heerenveen.
               </text:p>
          <text:p text:style-name="vrije-tekst">Het ontwerpbesluit en de daarbij behorende stukken worden tevens gepubliceerd op onze website www.heerenveen.nl, onder het
                  kopje actueel/ter inzage.
               </text:p>
          <text:h text:outline-level="3" text:style-name="divisiekop1">Zienswijzen
               </text:h>
          <text:p text:style-name="vrije-tekst">Gedurende deze termijn kan eenieder op volgende wijze haar/zijn zienswijzen kenbaar maken bij burgemeester en wethouders van
                  Heerenveen:
               </text:p>
          <text:list text:style-name="list-style-2">
            <text:list-item>
              <text:p text:style-name="list.start">schriftelijk t.a.v. burgemeester en wethouders van Heerenveen, Postbus 15000, 8440 GA HEERENVEEN, of
                     </text:p>
            </text:list-item>
            <text:list-item>
              <text:p text:style-name="list.end">mondeling, telefonisch op nummer 0513-617617, of bij de afdeling Publiek Crackstraat 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en (art. 3.10 e.v. Wro)</dc:title>
  </office:meta>
</office:document-meta>
</file>