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8547</text:p>
      <text:p text:style-name="publicatie-titel.end">2 december 2009</text:p>
      <text:h text:outline-level="1" text:style-name="staatscourant_kop">Overige aankondigingen
         </text:h>
      <text:section text:name="algemeen.d3118e107" text:style-name="algemeen">
        <text:section text:name="vrije-tekst.d3118e109" text:style-name="vrije-tekst">
          <text:h text:outline-level="3" text:style-name="divisiekop1">Benoeming Vereffenaar
               </text:h>
          <text:p text:style-name="vrije-tekst">Bij beschikking van 18 november 2009 heeft de Rechtbank te Dordrecht de heer Pier Christiaan Santema, geboren op 31 januari
                  1957 te Vlaardingen, wonende te (3134 BT) Vlaardingen aan de Schiedamseweg 134, benoemd tot vereffenaar in de nalatenschap
                  van mevrouw Margaretha Catharina van den Heuvel, laatst gewoond hebbende te (3114 EE) Schiedam aan de Havendijk 347, geboren
                  te Rotterdam op 22 augustus 1913, overleden te Rotterdam op 20 juni 2005.
               </text:p>
          <text:h text:outline-level="3" text:style-name="divisiekop1">Benoeming vereffenaar
               </text:h>
          <text:section text:name="alineagroep.d3118e122" text:style-name="alineagroep">
            <text:p text:style-name="alineagroep">Bij beschikking van de Rechtbank te Leeuwarden d.d. 10 november 2009 is mr. Th.P. Seinstra, notaris te Amsterdam, benoemd
                     tot vereffenaar van de nalatenschap van Johannes Steenbeek, geboren op 12 juni 1926 en overleden op 27 augustus 2005.
                  </text:p>
            <text:p text:style-name="alineagroep">Seinstra Van Rooij notarissen</text:p>
            <text:p text:style-name="alineagroep">Honthorststraat 30</text:p>
            <text:p text:style-name="alineagroep.end">1071 DG Amsterdam</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verige aankondigingen</dc:title>
  </office:meta>
</office:document-meta>
</file>