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770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7709</text:p>
      <text:p text:style-name="publicatie-titel.end">23 nov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7709-001.png" xlink:show="embed" xlink:type="simple"/>
            </draw:frame> Ontwerpherziening voor de bestemmingsplannen ‘Buitengebied 2007’, ‘De Knipe-Veensluis’ en ‘Oude- en Nieuwehorne’ ter inzage
         </text:h>
      <text:section text:name="algemeen.d10010e116" text:style-name="algemeen">
        <text:section text:name="vrije-tekst.d10010e118" text:style-name="vrije-tekst">
          <text:p text:style-name="vrije-tekst">Burgemeester en wethouders van Heerenveen hebben een ontwerp opgesteld voor de herziening van de bestemmingsplannen ‘Buitengebied
                  2007’, ‘De Knipe-Veensluis’ en ‘Oude- en Nieuwehorne’. Deze herziening heeft onder meer betrekking op de volgende onderwerpen:
               </text:p>
          <text:list text:style-name="list-style-1">
            <text:list-item>
              <text:p text:style-name="list.start">een verruiming van de voorschriften voor (kleinschalig) kamperen;
                     </text:p>
            </text:list-item>
            <text:list-item>
              <text:p text:style-name="list.cont">een verruiming en verduidelijking van de voorschriften voor voersilo’s bij agrarische bedrijven;
                     </text:p>
            </text:list-item>
            <text:list-item>
              <text:p text:style-name="list.cont">een aanpassing van de voorschriften voor het recreatiepark Wâldfinne in Bontebok;
                     </text:p>
            </text:list-item>
            <text:list-item>
              <text:p text:style-name="list.cont">een aanpassing van de voorschriften binnen de bestemming ‘Bedrijven’;
                     </text:p>
            </text:list-item>
            <text:list-item>
              <text:p text:style-name="list.end">een wijziging van de bestemming voor de percelen Bij de Leiwei 123 in Hoornsterzwaag, Schoterlandseweg 6 in Katlijk, Ds. Veenweg 22
                        en achter Ds. Veenweg 62 in De Knipe en Achtste Wijk 8 in Nieuwehorne.
                     </text:p>
            </text:list-item>
          </text:list>
          <text:p text:style-name="vrije-tekst">Met uitzondering van de aanpassing van de voorschriften voor kamperen, worden bovengenoemde wijzigingen alleen doorgevoerd
                  in het bestemmingsplan ‘Buitengebied 2007’.
               </text:p>
          <text:h text:outline-level="3" text:style-name="divisiekop1">Ter inzage
               </text:h>
          <text:p text:style-name="vrije-tekst">Het ontwerp voor herziening van deze bestemmingsplannen ligt met ingang van vrijdag 20 november 2009, gedurende 6 weken, tijdens
                  openingsuren, ter inzage bij de receptie van het gemeentehuis, Crackstraat 2 te Heerenveen. Het bestemmingsplan kan ook worden
                  ingezien via de website van de gemeente: www.heerenveen.nl/actueel/ter inzage
               </text:p>
          <text:h text:outline-level="3" text:style-name="divisiekop1">Zienswijzen
               </text:h>
          <text:p text:style-name="vrije-tekst">Gedurende de hiervoor vermelde termijn kan eenieder op volgende wijze haar/zijn zienswijzen op het ontwerpbestemmingsplan
                  kenbaar maken bij de gemeenteraad van Heerenveen:
               </text:p>
          <text:list text:style-name="list-style-2">
            <text:list-item>
              <text:p text:style-name="list.start">schriftelijk t.a.v. de gemeenteraad van Heerenveen, postbus 15.000, 8440 GA Heerenveen of
                     </text:p>
            </text:list-item>
            <text:list-item>
              <text:p text:style-name="list.end">mondeling bij de heer S.A. Doelman, telefonisch op nummer 0513-617767, of bij de receptie van het gemeentehuis, Crackstraat 2
                        te Heerenveen.
                     </text:p>
            </text:list-item>
          </text:list>
        </text:section>
        <text:section text:name="tekst-sluiting.d10010e204" text:style-name="tekst-sluiting">
          <text:section text:name="ondertekening.d10010e206" text:style-name="ondertekening">
            <text:p text:style-name="ondertekening.end">Burgemeester en wethouders voornoemd.</text:p>
          </text:section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herziening voor de bestemmingsplannen ‘Buitengebied 2007’, ‘De Knipe-Veensluis’ en ‘Oude- en Nieuwehorne’ ter inzage</dc:title>
  </office:meta>
</office:document-meta>
</file>