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694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6945</text:p>
      <text:p text:style-name="publicatie-titel.end">12 nov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6945-001.png" xlink:show="embed" xlink:type="simple"/>
            </draw:frame> Ontwerpbestemmingsplan ‘Aengwirderweg 415, Gersloot’
         </text:h>
      <text:section text:name="algemeen.d6100e116" text:style-name="algemeen">
        <text:section text:name="vrije-tekst.d6100e118" text:style-name="vrije-tekst">
          <text:p text:style-name="vrije-tekst">Burgemeester en wethouders van Heerenveen hebben een ontwerpbestemmingsplan ‘Aengwirderweg 415, Gersloot’ opgesteld. Dit bestemmingsplan
                  heeft betrekking op het perceel Aengwirderweg 415 in Gersloot en voorziet in het vervangen van de bestaande salonwagen door
                  een stacaravan en het plaatsen van een tweede stacaravan en trekkershut op dit perceel.
               </text:p>
          <text:h text:outline-level="3" text:style-name="divisiekop1">Ter inzage
               </text:h>
          <text:p text:style-name="vrije-tekst">Het ontwerpbestemmingsplan met de daarbij behorende stukken, ligt met ingang van vrijdag 13 november 2009, gedurende een periode
                  van 6 weken, tijdens openingsuren, ter inzage op de volgende plaatsen:
               </text:p>
          <text:list text:style-name="list-style-1">
            <text:list-item>
              <text:p text:style-name="list.start">bij de receptie van het gemeentehuis, Crackstraat 2 te Heerenveen;
                     </text:p>
            </text:list-item>
            <text:list-item>
              <text:p text:style-name="list.end">bij het cafe De Streek, Aengwirderweg 240 te Tjalleberd.
                     </text:p>
            </text:list-item>
          </text:list>
          <text:p text:style-name="vrije-tekst">Het bestemmingsplan is tevens raadpleegbaar op de website van de gemeente: www.heerenveen.nl</text:p>
          <text:h text:outline-level="3" text:style-name="divisiekop1">Zienswijzen
               </text:h>
          <text:p text:style-name="vrije-tekst">Gedurende de hiervoor vermelde termijn kan eenieder op volgende wijze haar/zijn zienswijzen kenbaar maken bij de gemeenteraad
                  van Heerenveen:
               </text:p>
          <text:list text:style-name="list-style-2">
            <text:list-item>
              <text:p text:style-name="list.start">schriftelijk t.a.v. de gemeenteraad van Heerenveen, postbus 15.000, 8440 GA Heerenveen;
                     </text:p>
            </text:list-item>
            <text:list-item>
              <text:p text:style-name="list.end">mondeling bij mevrouw J. Palsma, telefonisch op nummer 0513-617785.
                     </text:p>
            </text:list-item>
          </text:list>
        </text:section>
        <text:section text:name="tekst-sluiting.d6100e180" text:style-name="tekst-sluiting">
          <text:section text:name="gegeven.d6100e182" text:style-name="gegeven">
            <text:p text:style-name="dagtekening">Heerenveen, 12 november 2009</text:p>
          </text:section>
          <text:section text:name="ondertekening.d6100e188"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Aengwirderweg 415, Gersloot’</dc:title>
  </office:meta>
</office:document-meta>
</file>