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09-16725-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6725</text:p>
      <text:p text:style-name="publicatie-titel.end">5 november 2009</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09-16725-001.png" xlink:show="embed" xlink:type="simple"/>
            </draw:frame> Ontwerp-Correctieve herziening bestemmingsplan ‘Buitengebied 2007’ ter inzage
         </text:h>
      <text:section text:name="algemeen.d938e116" text:style-name="algemeen">
        <text:section text:name="vrije-tekst.d938e118" text:style-name="vrije-tekst">
          <text:p text:style-name="vrije-tekst">Burgemeester en wethouders van Heerenveen hebben een ontwerp opgesteld voor een correctieve herziening van het bestemmingsplan
                  ‘Buitengebied 2007’. Dit ontwerp voorziet in een gedeeltelijke aanpassing van de volgende bestemmingsplannen. Deze plannen
                  zijn alsnog van kracht zijn geworden door de uitspraak van de Afdeling bestuursrechtspraak van de Raad van State van 13 mei
                  2009.
               </text:p>
          <text:section text:name="alineagroep.d938e123" text:style-name="alineagroep">
            <text:p text:style-name="alineagroep">Nieuwehorne 1971 (vastgesteld 23 maart 1972)</text:p>
            <text:p text:style-name="alineagroep">Buitengebied (vastgesteld 16 april 1980)</text:p>
            <text:p text:style-name="alineagroep">Gorredijksterweg (vastgesteld 25 juni 1984)</text:p>
            <text:p text:style-name="alineagroep.end">Hoornsterzwaag 1984 (vastgesteld 26 augustus 1985)</text:p>
          </text:section>
          <text:p text:style-name="vrije-tekst">Deze herziening voorziet in het alsnog van toepassing verklaren van het bestemmingsplan ‘Buitengebied 2007’ op die delen van
                  het plan waar de Raad van State alsnog goedkeuring aan heeft onthouden.
               </text:p>
          <text:h text:outline-level="3" text:style-name="divisiekop1">Ter inzage
               </text:h>
          <text:p text:style-name="vrije-tekst">Het ontwerp voor de correctieve herziening van het bestemmingsplan ‘Buitengebied 2007’ ligt met ingang van vrijdag 6 november
                  2009, gedurende 6 weken, tijdens openingsuren, ter inzage bij de receptie van het gemeentehuis, Crackstraat 2 te Heerenveen.
                  Het bestemmingsplan kan ook worden ingezien via de website van de gemeente: www.heerenveen.nl actueel/ter inzage.
               </text:p>
          <text:h text:outline-level="3" text:style-name="divisiekop1">Zienswijzen
               </text:h>
          <text:p text:style-name="vrije-tekst">Gedurende de hiervoor vermelde termijn kan eenieder op volgende wijze haar/zijn zienswijzen op het ontwerpbestemmingsplan
                  kenbaar maken bij de gemeenteraad van Heerenveen:
               </text:p>
          <text:list text:style-name="list-style-1">
            <text:list-item>
              <text:p text:style-name="list.start">schriftelijk t.a.v. de gemeenteraad van Heerenveen, postbus 15.000, 8440 GA Heerenveen of
                     </text:p>
            </text:list-item>
            <text:list-item>
              <text:p text:style-name="list.end">mondeling bij de heer S.A. Doelman, telefonisch op nummer 0513-617767, of bij de receptie van het gemeentehuis, Crackstraat 2
                        te Heerenveen.
                     </text:p>
            </text:list-item>
          </text:list>
        </text:section>
        <text:section text:name="tekst-sluiting.d938e176" text:style-name="tekst-sluiting">
          <text:section text:name="ondertekening.d938e178"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Correctieve herziening bestemmingsplan ‘Buitengebied 2007’ ter inzage</dc:title>
  </office:meta>
</office:document-meta>
</file>