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16687-001.png" manifest:media-type="image/png"/>
</manifest:manifest>
</file>

<file path=content.xml><?xml version="1.0" encoding="utf-8"?>
<office:document-content xmlns:form="urn:oasis:names:tc:opendocument:xmlns:form:1.0" xmlns:table="urn:oasis:names:tc:opendocument:xmlns:table:1.0" xmlns:math="http://www.w3.org/1998/Math/MathML" xmlns:text="urn:oasis:names:tc:opendocument:xmlns:text:1.0"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xsi="http://www.w3.org/2001/XMLSchema-instance" xmlns:ooo="http://openoffice.org/2004/office" xmlns:dc="http://purl.org/dc/elements/1.1/" xmlns:oooc="http://openoffice.org/2004/calc" xmlns:dom="http://www.w3.org/2001/xml-events" xmlns:ooow="http://openoffice.org/2004/writer" xmlns:xsd="http://www.w3.org/2001/XMLSchema"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http://www.w3.org/1999/xhtml" xmlns:svg="urn:oasis:names:tc:opendocument:xmlns:svg-compatibl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16687</text:p>
      <text:p text:style-name="publicatie-titel.end">5 november 2009</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09-16687-001.png" xlink:show="embed" xlink:type="simple"/>
            </draw:frame> Vooraankondiging o.g.v. artikel 1.3.1 Bro
         </text:h>
      <text:section text:name="algemeen.d12243e101" text:style-name="algemeen">
        <text:section text:name="vrije-tekst.d12243e103" text:style-name="vrije-tekst">
          <text:p text:style-name="vrije-tekst">Overeenkomstig artikel 1.3.1 van het Besluit ruimtelijke ordening (Bro), geven burgemeester en wethouders van Heerenveen kennis
                  van de voorbereiding van een projectbesluit in verband met de realisatie van het bouwplan ten behoeve van Aannemersbedrijf
                  Reitsema op het perceel Hermes 8 op het IBF te Heerenveen. Het bouwplan (met kenmerk 46H-2009) voorziet in het oprichten van
                  een bedrijfspand.
               </text:p>
          <text:p text:style-name="vrije-tekst">Het ontwerpprojectbesluit wordt naar verwachting binnen enkele weken gedurende zes weken ter inzage gelegd bij de receptie
                  van het gemeentehuis, Crackstraat 2 te Heerenveen.
               </text:p>
          <text:p text:style-name="vrije-tekst">Gedurende de termijn van terinzageligging kunnen zienswijzen omtrent het ontwerpprojectbesluit worden ingediend. Van de terinzagelegging
                  wordt vooraf kennisgegeven in de Heerenveense Courant, de Staatscourant en langs elektronische weg (www.heerenveen.nl).
               </text:p>
          <text:p text:style-name="vrije-tekst">De huidige ontwikkelingen op het IBF, waarbinnen onderhavig geval past, stemmen overeen met het provinciale streekplan, ten
                  aanzien waarvan ook gelegenheid voor inspraak werd gegeven. Er wordt derhalve voorafgaand aan de ter inzagelegging van het
                  ontwerpbesluit geen inspraak toegepast. Evenmin wordt advies ingewonnen van een onafhankelijke instantie.
               </text:p>
        </text:section>
      </text:section>
    </office:text>
  </office:body>
</office:document-content>
</file>

<file path=styles.xml><?xml version="1.0" encoding="utf-8"?>
<office:document-styles xmlns:form="urn:oasis:names:tc:opendocument:xmlns:form:1.0" xmlns:table="urn:oasis:names:tc:opendocument:xmlns:table:1.0" xmlns:math="http://www.w3.org/1998/Math/MathML" xmlns:text="urn:oasis:names:tc:opendocument:xmlns:text:1.0"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xsi="http://www.w3.org/2001/XMLSchema-instance" xmlns:ooo="http://openoffice.org/2004/office" xmlns:dc="http://purl.org/dc/elements/1.1/" xmlns:oooc="http://openoffice.org/2004/calc" xmlns:dom="http://www.w3.org/2001/xml-events" xmlns:ooow="http://openoffice.org/2004/writer" xmlns:xsd="http://www.w3.org/2001/XMLSchema"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http://www.w3.org/1999/xhtml" xmlns:svg="urn:oasis:names:tc:opendocument:xmlns:svg-compatibl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form="urn:oasis:names:tc:opendocument:xmlns:form:1.0" xmlns:table="urn:oasis:names:tc:opendocument:xmlns:table:1.0" xmlns:math="http://www.w3.org/1998/Math/MathML" xmlns:text="urn:oasis:names:tc:opendocument:xmlns:text:1.0"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xsi="http://www.w3.org/2001/XMLSchema-instance" xmlns:ooo="http://openoffice.org/2004/office" xmlns:dc="http://purl.org/dc/elements/1.1/" xmlns:oooc="http://openoffice.org/2004/calc" xmlns:dom="http://www.w3.org/2001/xml-events" xmlns:ooow="http://openoffice.org/2004/writer" xmlns:xsd="http://www.w3.org/2001/XMLSchema"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http://www.w3.org/1999/xhtml" xmlns:svg="urn:oasis:names:tc:opendocument:xmlns:svg-compatible:1.0" office:version="1.0">
  <office:meta>
    <dc:title>Vooraankondiging o.g.v. artikel 1.3.1 Bro</dc:title>
  </office:meta>
</office:document-meta>
</file>