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09-14681-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09, 14681</text:p>
      <text:p text:style-name="publicatie-titel.end">7 oktober 2009</text:p>
      <text:h text:outline-level="1" text:style-name="staatscourant_kop">
            <draw:frame draw:name="Afbeelding2" draw:style-name="frame.picture" draw:z-index="1" svg:height="2.994cm" svg:width="4.002cm" text:anchor-type="paragraph" style:rel-height="scale" style:rel-width="scale">
               <draw:image draw:filter-name="PNG - Portable Network Graphics" xlink:actuate="onLoad" xlink:href="Pictures/stcrt-2009-14681-001.png" xlink:show="embed" xlink:type="simple"/>
            </draw:frame> Vastgesteld bestemmingsplan ‘Parapluherziening geluidszone De Schelde/Buitenhaven’
         </text:h>
      <text:section text:name="algemeen.d8302e105" text:style-name="algemeen">
        <text:section text:name="vrije-tekst.d8302e107" text:style-name="vrije-tekst">
          <text:p text:style-name="vrije-tekst">Burgemeester en wethouders van Vlissingen maken, ter voldoening van het bepaalde in artikel 3.8 van de Wet ruimtelijke ordening,
                  bekend, dat de gemeenteraad in zijn vergadering van 24 september 2009 het bestemmingsplan ‘Parapluherziening geluidszone De
                  Schelde/Buitenhaven’ heeft vastgesteld. Bij de vaststelling van het bestemmingsplan zijn geen wijzigingen aangebracht ten
                  opzichte van het ontwerp.
               </text:p>
          <text:p text:style-name="vrije-tekst">Het vastgestelde bestemmingsplan, het raadsbesluit en de bijlagen liggen met ingang van 8 oktober 2009 voor een ieder gedurende
                  zes weken (t/m 18 november 2009) ter inzage in het stadhuis, Paul Krugerstraat 1, Vlissingen. Daarnaast is de parapluherziening
                  met het raadsbesluit en de bijlagen digitaal te raadplegen en te downloaden (in pdf) op de gemeentelijke website: www.vlissingen.nl/bestemmingsplannen.
               </text:p>
          <text:p text:style-name="vrije-tekst">Tegen de vastgestelde parapluherziening staat voor belanghebbenden binnen de hiervoor genoemde termijn van tervisielegging
                  beroep open bij de Afdeling Bestuursrechtspraak van de Raad van State, Postbus 20019, 2500 AE ’s-GRAVENHAGE. Geen beroep kan
                  worden ingesteld door een belanghebbende aan wie redelijkerwijs kan worden verweten, dat hij geen zienswijzen naar voren heeft
                  gebracht bij de gemeenteraad.
               </text:p>
          <text:p text:style-name="vrije-tekst">Het besluit tot vaststelling treedt in werking met ingang van de dag, na die, waarop de beroepstermijn is verstreken, dus
                  op 19 november 2009. Een beroepschrift heeft geen schorsende werking. Indien binnen de beroepstermijn tevens een verzoek om
                  voorlopige voorziening is ingediend bij de Voorzitter van de Afdeling Bestuursrechtspraak van de Raad van State, treedt het
                  besluit niet in werking voordat op het verzoek is beslist.
               </text:p>
        </text:section>
        <text:section text:name="tekst-sluiting.d8302e122" text:style-name="tekst-sluiting">
          <text:section text:name="gegeven.d8302e124" text:style-name="gegeven">
            <text:p text:style-name="dagtekening">Vlissingen, 7 oktober 2009</text:p>
          </text:section>
          <text:section text:name="ondertekening.d8302e130" text:style-name="ondertekening">
            <text:p text:style-name="ondertekening">Burgemeester en wethouders van Vlissingen,</text:p>
            <text:p text:style-name="ondertekening">W.J.A. Dijkstra, </text:p>
            <text:p text:style-name="ondertekening.end">burgemeester.</text:p>
          </text:section>
          <text:section text:name="ondertekening.d8302e142" text:style-name="ondertekening">
            <text:p text:style-name="ondertekening">J.J. van Houdt, </text:p>
            <text:p text:style-name="ondertekening.end">
                     secretaris.
                  </text:p>
          </text:section>
        </text:section>
      </text:section>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Vastgesteld bestemmingsplan ‘Parapluherziening geluidszone De Schelde/Buitenhaven’</dc:title>
  </office:meta>
</office:document-meta>
</file>