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09-14609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courant 2009, 14609</text:p>
      <text:p text:style-name="publicatie-titel.end">1 oktober 2009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09-14609-001.png" xlink:show="embed" xlink:type="simple"/>
            </draw:frame> Ontwerpprojectbesluit (zienswijzen) oprichten van een bedrijfspand, co-vergistingsinstallatie en opslagplaatsen op het perceel
            Komeet naast Minerva 42 (IBF)
         </text:h>
      <text:section text:name="algemeen.d31e112" text:style-name="algemeen">
        <text:section text:name="vrije-tekst.d31e114" text:style-name="vrije-tekst">
          <text:section text:name="alineagroep.d31e116" text:style-name="alineagroep">
            <text:p text:style-name="alineagroep">Burgemeester en wethouders van Heerenveen maken bekend dat zij het voornemen hebben een projectbesluit ex artikel 3.10 van
                     de Wet ruimtelijke ordening te nemen voor:
                  </text:p>
            <text:p text:style-name="alineagroep.end">Heerenveen</text:p>
            <text:list text:style-name="list-style-1">
              <text:list-item>
                <text:p text:style-name="list.single">oprichten van een bedrijfspand, co-vergistingsinstallatie en opslagplaatsen op het perceel Komeet naast Minerva 42 (IBF).
                        </text:p>
              </text:list-item>
            </text:list>
          </text:section>
          <text:h text:outline-level="3" text:style-name="divisiekop1">Ter inzage
               </text:h>
          <text:p text:style-name="vrije-tekst">Het ontwerp-projectbesluit, met de daarbijbehorende stukken, ligt met ingang van 2 oktober 2009, gedurende 6 weken, tijdens
                  openingsuren, ter inzage bij de receptie van het gemeentehuis, Crackstraat 2 te Heerenveen. De stukken kunnen gedurende genoemde
                  periode ook worden ingezien op de gemeentelijke website www.heerenveen.nl/actueel/ter inzage.
               </text:p>
          <text:h text:outline-level="3" text:style-name="divisiekop1">Zienswijzen
               </text:h>
          <text:p text:style-name="vrije-tekst">Gedurende deze termijn kan een ieder op de volgende wijze haar/zijn zienswijzen kenbaar maken bij burgemeester en wethouders
                  van Heerenveen:
               </text:p>
          <text:list text:style-name="list-style-2">
            <text:list-item>
              <text:p text:style-name="list.start">schriftelijk t.a.v. Burgemeester en wethouders van Heerenveen, Postbus 15000, 8440 GA Heerenveen of
                     </text:p>
            </text:list-item>
            <text:list-item>
              <text:p text:style-name="list.end">mondeling, telefonisch op nummer 0513-617617, of bij de afdeling Publiek, Crackstraat 2 te Heerenveen.
                     </text:p>
            </text:list-item>
          </text:list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−" text:level="1">
        <style:list-level-properties text:min-label-width="0.50in" text:space-before="0in"/>
      </text:list-level-style-bullet>
    </text:list-style>
    <text:list-style style:name="list-style-2">
      <text:list-level-style-bullet text:bullet-char="−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projectbesluit (zienswijzen) oprichten van een bedrijfspand, co-vergistingsinstallatie en opslagplaatsen op het perceel
         Komeet naast Minerva 42 (IBF)
      </dc:title>
  </office:meta>
</office:document-meta>
</file>