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4601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4601</text:p>
      <text:p text:style-name="publicatie-titel.end">1 okto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4601-001.png" xlink:show="embed" xlink:type="simple"/>
            </draw:frame> Ontwerpprojectbesluit (zienswijzen) bedrijfspand op het perceel Minerva 42 (IBF) te Heerenveen
         </text:h>
      <text:section text:name="algemeen.d115e112" text:style-name="algemeen">
        <text:section text:name="vrije-tekst.d115e114" text:style-name="vrije-tekst">
          <text:p text:style-name="vrije-tekst">Burgemeester en wethouders van Heerenveen maken bekend dat zij het voornemen hebben een projectbesluit ex artikel 3.10 van
                  de Wet ruimtelijke ordening te nemen voor:
               </text:p>
          <text:p text:style-name="vrije-tekst">Heerenveen</text:p>
          <text:list text:style-name="list-style-1">
            <text:list-item>
              <text:p text:style-name="list.single">oprichten van een bedrijfspand op het perceel Minerva 42 (IBF) te Heerenveen.
                     </text:p>
            </text:list-item>
          </text:list>
          <text:h text:outline-level="3" text:style-name="divisiekop1">Ter inzage
               </text:h>
          <text:p text:style-name="vrije-tekst">Het ontwerpprojectbesluit, met de daarbijbehorende stukken, ligt met ingang van 2 oktober 2009, gedurende 6 weken, tijdens
                  openingsuren, ter inzage bij de receptie van het gemeentehuis, Crackstraat 2 te Heerenveen. De stukken kunnen gedurende genoemde
                  periode ook worden ingezien op de gemeentelijke website www.heerenveen.nl/actueel/ter inzage.
               </text:p>
          <text:h text:outline-level="3" text:style-name="divisiekop1">Zienswijzen
               </text:h>
          <text:p text:style-name="vrije-tekst">Gedurende deze termijn kan een 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 15000, 8440 GA Heerenveen of
                     </text:p>
            </text:list-item>
            <text:list-item>
              <text:p text:style-name="list.end">mondeling, telefonisch op nummer 0513-617617, of bij de afdeling Publiek, Crackstraat 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(zienswijzen) bedrijfspand op het perceel Minerva 42 (IBF) te Heerenveen</dc:title>
  </office:meta>
</office:document-meta>
</file>