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12919-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2919</text:p>
      <text:p text:style-name="publicatie-titel.end">3 september 2009</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12919-001.png" xlink:show="embed" xlink:type="simple"/>
            </draw:frame> Goedkeuring wijzigingsbesluit ‘Natuurherstel Oranjewoud-Katlijk
            (eerste module)’
         </text:h>
      <text:section text:name="algemeen.d15306e116" text:style-name="algemeen">
        <text:section text:name="vrije-tekst.d15306e118" text:style-name="vrije-tekst">
          <text:p text:style-name="vrije-tekst">Burgemeester en wethouders van Heerenveen maken bekend dat
                  Gedeputeerde Staten van Fryslân op 19 augustus 2009 (kenmerk 844466) het
                  besluit tot vaststelling van het wijzigingsplan ‘Natuurherstel
                  Oranjewoud-Katlijk (eerste module)’ heeft goedgekeurd. De wijziging betreft
                  diverse percelen die gelegen zijn in het projectgebied, dat begrensd wordt door
                  de Bisschoplaan, WA Nijenhuisweg, Houtlaan en Schoterlandseweg in Katlijk. Het
                  wijzigingsplan voorziet in een wijziging van de bestemming ‘Natuurgebied’ in de
                  bestemming ‘Bosgebied’ en het aanbrengen van de aanduiding ‘houtwal/houtsingel’
                  op de plankaart binnen de bestemming ‘Agrarische Gebied 2’.
               </text:p>
          <text:h text:outline-level="3" text:style-name="divisiekop1">Ter inzage
               </text:h>
          <text:p text:style-name="vrije-tekst">Het goedkeuringsbesluit, met de daarbij behorende stukken, ligt
                  met ingang van vrijdag 4 september 2009, gedurende 6 weken ter inzage bij de
                  receptie van het gemeentehuis, Crackstraat 2 te Heerenveen.
               </text:p>
          <text:h text:outline-level="3" text:style-name="divisiekop1">Beroepmogelijkheid
               </text:h>
          <text:p text:style-name="vrije-tekst">Tegen het besluit tot goedkeuring kunnen belanghebbenden,
                  gedurende de termijn waarbinnen het wijzigingsplan ter inzage ligt, beroep
                  indienen bij de Afdeling bestuursrechtspraak van de Raad van State, Postbus
                  20019, 2500 EA Den Haag. Het beroepschrift heeft geen schorsende werking. Dit
                  betekent dat ondanks het beroepschrift het goedkeuringsbesluit daags na afloop
                  van de beroepstermijn in werking treedt, tenzij gedurende de beroepstermijn een
                  verzoek om voorlopige voorziening bij de voorzitter van de Afdeling
                  Bestuursrechtspraak is ingediend. In dit geval treedt het ‘besluit’ niet in
                  werking tot op dat verzoek is beslist.
               </text:p>
        </text:section>
        <text:section text:name="tekst-sluiting.d15306e138" text:style-name="tekst-sluiting">
          <text:section text:name="gegeven.d15306e140" text:style-name="gegeven">
            <text:p text:style-name="dagtekening">Heerenveen, 3 september 2009</text:p>
          </text:section>
          <text:section text:name="ondertekening.d15306e146" text:style-name="ondertekening">
            <text:p text:style-name="ondertekening.end">Burgemeester en wethouders
                     voornoemd.
                  </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Goedkeuring wijzigingsbesluit ‘Natuurherstel Oranjewoud-Katlijk (eerste module)’</dc:title>
  </office:meta>
</office:document-meta>
</file>