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09, 12769</text:p>
      <text:p text:style-name="publicatie-titel.end">27 augustus 2009</text:p>
      <text:h text:outline-level="1" text:style-name="staatscourant_kop">Vergunningen Kernenergiewet
         </text:h>
      <text:section text:name="algemeen.d2294e137" text:style-name="algemeen">
        <text:section text:name="vrije-tekst.d2294e139" text:style-name="vrije-tekst">
          <text:h text:outline-level="3" text:style-name="divisiekop1">Vergunningen verrichten handelingen met radioactieve
                  stoffen/radioactieve bronnen/röntgentoestellen
               </text:h>
          <text:section text:name="alineagroep.d2294e145" text:style-name="alineagroep">
            <text:p text:style-name="alineagroep">Bij beschikking van de Minister van Volkshuisvesting,
                     Ruimtelijke Ordening en Milieubeheer zijn, mede namens de Minister van Sociale
                     Zaken en Werkgelegenheid, en in voorkomende gevallen in overeenstemming met de
                     Minister van Volksgezondheid, Welzijn en Sport, de Minister van Economische
                     Zaken en de Minister van Landbouw, Natuur en Voedselkwaliteit, onder het
                     daarbij vermelde nummer, vergunningen verleend voor het verrichten van
                     handelingen met radioactieve stoffen/radioactieve
                     bronnen/röntgentoestellen.
                  </text:p>
            <text:p text:style-name="alineagroep.end">Overeenkomstig de Algemene Wet bestuursrecht kan door
                     belanghebbenden tegen de hierna volgende beschikkingen bezwaar worden gemaakt.
                     Daartoe moet binnen zes weken na de datum van bekendmaking een bezwaarschrift
                     worden ingediend bij SenterNovem, afdeling Juridische Zaken, Postbus 93144,
                     2509 AC Den Haag. In het bezwaarschrift moet worden aangegeven waarom de
                     beschikking niet juist gevonden wordt.
                  </text:p>
          </text:section>
          <text:h text:outline-level="4" text:style-name="divisiekop2">Verleend
               </text:h>
          <text:h text:outline-level="5" text:style-name="divisiekop3">Radioactieve stoffen/bronnen/röntgentoestellen
               </text:h>
          <text:section text:name="alineagroep.d2294e162" text:style-name="alineagroep">
            <text:p text:style-name="alineagroep">13 augustus 2009</text:p>
            <text:p text:style-name="alineagroep.end">2009/1727-05 Onder wijziging van de verleende vergunning
                     d.d. 15 april 2008, nr. 2008/0762-05, aan Hexion Specialty Chemicals B.V.,
                     Vondelingenweg 601 te Hoogvliet-Rotterdam, voor het verrichten van handelingen
                     met radioactieve stoffen ten behoeve van niveaumeting en analyse.
                  </text:p>
          </text:section>
          <text:section text:name="alineagroep.d2294e172" text:style-name="alineagroep">
            <text:p text:style-name="alineagroep">18 augustus 2009</text:p>
            <text:p text:style-name="alineagroep.end">2009/1657-05 Onder wijziging van de aan Heineken Nederland
                     B.V., 2<text:span text:style-name="superscript">e</text:span> Weteringplantsoen 21 te Amsterdam, verleende vergunning
                     d.d. 10 september 2008, nr. 2008/1474-05, voor het verrichten van handelingen
                     met radioactieve stoffen ten behoeve van gaschromatografie tbv de locatie
                     gelegen aan de Burgemeester Smeetsweg 1 te Zoeterwoude.
                  </text:p>
          </text:section>
          <text:section text:name="alineagroep.d2294e184" text:style-name="alineagroep">
            <text:p text:style-name="alineagroep">18 augustus 2009</text:p>
            <text:p text:style-name="alineagroep.end">2009/1213-05 Onder wijziging van de aan Artex B.V.,
                     Bosscheweg 79 te Aarle-Rixtel (gem. Laarbeek), verleende vergunning d.d. 9 juli
                     2001, nr. 2001/26267, AI/CK/B/KEW, voor het verrichten van handelingen met
                     radioactieve stoffen ten behoeve van dunne-laagdiktemeting.
                  </text:p>
          </text:section>
          <text:section text:name="alineagroep.d2294e193" text:style-name="alineagroep">
            <text:p text:style-name="alineagroep">18 augustus 2009</text:p>
            <text:p text:style-name="alineagroep.end">2009/1530-06 Onder wijziging van de verleende vergunning
                     d.d. 1 juli 1996, nr. 96/2153S, I-SZW/CK/VCR/KEW, aan CF (Netherlands) Holdings
                     Limited B.V., Kabelweg 37 te Amsterdam voor het verrichten van handelingen met
                     radioactieve stoffen ten behoeve van diktemeting binnen de locatie gelegen aan
                     de Mercuriusstraat 9 te Kerkrade.
                  </text:p>
          </text:section>
          <text:section text:name="alineagroep.d2294e202" text:style-name="alineagroep">
            <text:p text:style-name="alineagroep">18 augustus 2009</text:p>
            <text:p text:style-name="alineagroep.end">2009/1731-06 Aan drs. E.J. van der Borden, Van Nijenrodeweg
                     908 te Amsterdam, voor het verrichten van handelingen met röntgentoestellen ten
                     behoeve van medische diagnostiek.
                  </text:p>
          </text:section>
          <text:section text:name="alineagroep.d2294e211" text:style-name="alineagroep">
            <text:p text:style-name="alineagroep">18 augustus 2009</text:p>
            <text:p text:style-name="alineagroep.end">2009/1106-07 Aan drs. P.H. Spanjers (tandarts), Leemkoelen
                     56 te Emmen, voor het verrichten van handelingen met röntgentoestellen ten
                     behoeve van medische diagnostiek. 
                  </text:p>
          </text:section>
          <text:section text:name="alineagroep.d2294e220" text:style-name="alineagroep">
            <text:p text:style-name="alineagroep">18 augustus 2009</text:p>
            <text:p text:style-name="alineagroep.end">2009/1850-05 Onder wijziging van de d.d. 14 april 2006,
                     onder nr. 2006/3831-02, verleende vergunning, aan de Stichting Groene Hart
                     Ziekenhuis te Gouda, voor het verrichten van handelingen met radioactieve
                     stoffen en röntgentoestellen ten behoeve van medische diagnostiek en therapie
                     in de locatie gelegen aan de Bleulandweg 10 te Gouda en voor het verrichten van
                     handelingen met röntgentoestellen ten behoeve van medische diagnostiek in de
                     locaties gelegen aan de Graaf Florisweg 77–79 te Gouda en aan het Raadhuisplein
                     3 te Nieuwerkerk aan den IJssel.
                  </text:p>
          </text:section>
          <text:section text:name="alineagroep.d2294e230" text:style-name="alineagroep">
            <text:p text:style-name="alineagroep">18 augustus 2009</text:p>
            <text:p text:style-name="alineagroep.end">2009/1739-05 Onder wijzigng van de aan D. Vogten Beheer
                     B.V., Ankerkade 85 te Maastricht, verleende vergunning d.d. 11 september 2008,
                     nr. 2008/1647-07, voor het verrichten van handelingen met radioactieve stoffen
                     ten behoeve van dichtheidsmeting.
                  </text:p>
          </text:section>
          <text:section text:name="alineagroep.d2294e239" text:style-name="alineagroep">
            <text:p text:style-name="alineagroep">18 augustus 2009</text:p>
            <text:p text:style-name="alineagroep.end">2009/1654-05 Aan de heren J.E. van Loevezijn, R. Pikaar en
                     D. Wismeijer handelend onder de naam Tandartsenpraktijk Wilhelminaweg,
                     Wilhelminaweg 88 te Dieren, voor het verrichten van handelingen met een
                     röntgentoestel ten behoeve van medische diagnostiek.
                  </text:p>
          </text:section>
          <text:section text:name="alineagroep.d2294e248" text:style-name="alineagroep">
            <text:p text:style-name="alineagroep">20 augustus 2009</text:p>
            <text:p text:style-name="alineagroep.end">2009/1867-05 Onder intrekking van de d.d. 3 december 2007,
                     onder nr. 2007/2739-06, verleende vergunning, aan ASML Netherlands B.V., De Run
                     6501 te Veldhoven, voor het verrichten van handelingen met radioactieve stoffen
                     ten behoeve van concentratiemeting.
                  </text:p>
          </text:section>
          <text:section text:name="alineagroep.d2294e257" text:style-name="alineagroep">
            <text:p text:style-name="alineagroep">20 augustus 2009</text:p>
            <text:p text:style-name="alineagroep.end">2009/0685-09 Onder wijziging van de d.d. 23 april 2007
                     onder nr. 2007/1123-06, verleende vergunning, aan de Stichting Sint Franciscus
                     Gasthuis, Kleiweg 500 te Rotterdam voor het verrichten van handelingen met
                     radioactieve stoffen ten behoeve van medische diagnostiek en therapie en voor
                     het verrichten van handelingen met röntgentoestellen ten behoeve van medische
                     diagnostiek, in het ziekenhuis van voornoemde stichting, gelegen aan de Kleiweg
                     500 te Rotterdam.
                  </text:p>
          </text:section>
          <text:section text:name="alineagroep.d2294e266" text:style-name="alineagroep">
            <text:p text:style-name="alineagroep">20 augustus 2009</text:p>
            <text:p text:style-name="alineagroep.end">2009/1251-17 Onder wijziging van de d.d. 25 september 2008,
                     onder nr. 2008/1618-08, verleende vergunning, aan de Stichting Zorggroep
                     Noorderbreedte, Henri Dunantweg 2 te Leeuwarden, alsmede aan de Stichting
                     Klinisch Chemisch Laboratorium, Borniastraat 34 te Leeuwarden en de Stichting
                     Radiotherapeutisch Instituut Friesland, Borniastraat 36 te Leeuwarden, voor het
                     verrichten van handelingen met radioactieve stoffen en röntgentoestellen ten
                     behoeve van medische diagnostiek en therapie in de locatie ZNB-Zuid, gelegen
                     aan de Henri Dunantweg 2 te Leeuwarden, voor het verrichten van handelingen met
                     radioactieve stoffen en röntgentoestellen ten behoeve van medische diagnostiek
                     in de locaties ZNB-Harlingen, gelegen aan de Achlumerdijk 2 te Harlingen en
                     voor het verrichten van handelingen met röntgentoestellen ten behoeve van
                     medische diagnostiek in de locaties:
                  </text:p>
            <text:list text:style-name="list-style-1">
              <text:list-item>
                <text:p text:style-name="list.start">ZNB-Terschelling-West, gelegen aan de Willem
                           Barentszkade 26 te Terschelling, en
                        </text:p>
              </text:list-item>
              <text:list-item>
                <text:p text:style-name="list.end">ZNB-Vlieland, gelegen aan de Molenglop 6 te
                           Vlieland.
                        </text:p>
              </text:list-item>
            </text:list>
          </text:section>
          <text:section text:name="alineagroep.d2294e294" text:style-name="alineagroep">
            <text:p text:style-name="alineagroep">21 augustus 2009</text:p>
            <text:p text:style-name="alineagroep.end">2009/1922-05 Onder wijziging van de d.d. 17 oktober 2008,
                     onder nr. 2008/1837-06 verleende vergunning, aan het Diagnostisch Centrum
                     Rotterdam B.V., Vasteland 10 te Rotterdam, voor het verrichten van handelingen
                     met röntgentoestellen ten behoeve van medische diagnostiek.
                  </text:p>
          </text:section>
          <text:h text:outline-level="3" text:style-name="divisiekop1">Vergunningen voor het verrichten van handelingen met
                  radioactieve stoffen/radioactieve bronnen/röntgentoestellen
               </text:h>
          <text:section text:name="alineagroep.d2294e308" text:style-name="alineagroep">
            <text:p text:style-name="alineagroep">Bij beschikking van de Minister van Volkshuisvesting,
                     Ruimtelijke Ordening en Milieubeheer zijn, mede namens de Minister van Sociale
                     Zaken en Werkgelegenheid, onder het daarbij vermelde nummer, vergunningen voor
                     het verrichten van handelingen met radioactieve bronnen/radioactieve
                     stoffen/röntgentoestellen ingetrokken.
                  </text:p>
            <text:p text:style-name="alineagroep.end">Overeenkomstig de Algemene Wet bestuursrecht kan door
                     belanghebbenden tegen de hierna volgende beschikkingen bezwaar worden gemaakt.
                     Daartoe moet binnen zes weken na de datum van bekendmaking een bezwaarschrift
                     worden ingediend bij SenterNovem, afdeling Juridische Zaken, Postbus 93144,
                     2509 AC Den Haag. In het bezwaarschrift moet worden aangegeven waarom de
                     beschikking niet juist gevonden wordt.
                  </text:p>
          </text:section>
          <text:h text:outline-level="4" text:style-name="divisiekop2">Ingetrokken
               </text:h>
          <text:h text:outline-level="5" text:style-name="divisiekop3">Radioactieve stoffen/radioactieve
                  bronnen/röntgentoestellen
               </text:h>
          <text:section text:name="alineagroep.d2294e325" text:style-name="alineagroep">
            <text:p text:style-name="alineagroep">18 augustus 2009</text:p>
            <text:p text:style-name="alineagroep.end">2009/1616-05 De aan de Vereniging Ons Middelbaar Onderwijs,
                     Prof. Cobbenhagenlaan 125 te Tilburg, verleende vergunning d.d. 25 september
                     2003, nr. 2003/68735, AI/UJB/BES, voor het verrichten van handelingen met
                     radioactieve stoffen ten behoeve van onderwijsdoeleinden op de locatie van het
                     Norbertuscollege, gelegen aan de Lyceumlaan 10 te Roosendaal.
                  </text:p>
          </text:section>
          <text:section text:name="alineagroep.d2294e334" text:style-name="alineagroep">
            <text:p text:style-name="alineagroep">18 augustus 2009</text:p>
            <text:p text:style-name="alineagroep.end">2009/1864-05 De aan Prevesco B.V., Parallelweg 27 te
                     ‘s-Hertogenbosch, verleende vergunning d.d. 19 november 2004, nr. 2004/80053,
                     AI/IO/BES, voor het verrichten van handelingen met ioniserende straling
                     uitzendende toestellen ten behoeve van niet-destructief onderzoek
                  </text:p>
          </text:section>
          <text:section text:name="alineagroep.d2294e344" text:style-name="alineagroep">
            <text:p text:style-name="alineagroep">24 augustus 2009</text:p>
            <text:p text:style-name="alineagroep.end">2009/2005-04 De aan Brinkman &amp; Germeraad B.V.,
                     Stationsstraat 5 te Velp (gem. Rheden), verleende vergunningen d.d.
                     27 september 1994, nr. 94/2548 S, I-SZW/CK/U/KEW en nr. 94/2550 S,
                     I-SZW/CK/U/KEW, voor het verrichten van handelingen met radioactieve stoffen
                     ten behoeve van het aanbrengen, verwijderen en opslaan van rookmelders.
                  </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ergunningen Kernenergiewet</dc:title>
  </office:meta>
</office:document-meta>
</file>