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226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2261</text:p>
      <text:p text:style-name="publicatie-titel.end">20 augustus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2261-001.png" xlink:show="embed" xlink:type="simple"/>
            </draw:frame> Terinzagelegging ontwerpbestemmingsplan en ontwerpwelstandscriteria Buitenplaatsen Skoatterwâld
         </text:h>
      <text:section text:name="algemeen.d4555e124" text:style-name="algemeen">
        <text:section text:name="vrije-tekst.d4555e126" text:style-name="vrije-tekst">
          <text:p text:style-name="vrije-tekst">Het college van Burgemeester en wethouders maken bekend dat overeenkomstig het bepaalde in artikel 3.8 lid 1 van de Wet ruimtelijke
                  ordening met ingang van 21 augustus 2009 gedurende zes weken ter inzage liggen het ontwerpbestemmingsplan Buitenplaatsen Skoatterwâld
                  en de ontwerpwelstandscriteria Buitenplaatsen Skoatterwâld met de daarop betrekking hebbende stukken. Iedereen wordt hiermee
                  in de gelegenheid gesteld om te reageren op de inhoud van deze plannen.
               </text:p>
          <text:h text:outline-level="3" text:style-name="divisiekop1">Begrenzing van het plangebied
               </text:h>
          <text:p text:style-name="vrije-tekst">Het deelgebied Zwanenwoud wordt globaal begrensd door:</text:p>
          <text:list text:style-name="list-style-1">
            <text:list-item>
              <text:p text:style-name="list.start">de waterloop langs de Frederik Hendriklaan
                     </text:p>
            </text:list-item>
            <text:list-item>
              <text:p text:style-name="list.cont">de waterloop langs de Mauritslaan
                     </text:p>
            </text:list-item>
            <text:list-item>
              <text:p text:style-name="list.end">de groenzones aan de noord- en zuidzijde van het plan
                     </text:p>
            </text:list-item>
          </text:list>
          <text:p text:style-name="vrije-tekst">Het deelgebied Heerenwoud wordt globaal begrensd door:</text:p>
          <text:list text:style-name="list-style-2">
            <text:list-item>
              <text:p text:style-name="list.start">de waterloop langs de Willem Lodewijklaan
                     </text:p>
            </text:list-item>
            <text:list-item>
              <text:p text:style-name="list.cont">de waterloop langs de Stadhouderlaan
                     </text:p>
            </text:list-item>
            <text:list-item>
              <text:p text:style-name="list.end">de waterlopen rondom het park
                     </text:p>
            </text:list-item>
          </text:list>
          <text:h text:outline-level="3" text:style-name="divisiekop1">Aanleiding
               </text:h>
          <text:p text:style-name="vrije-tekst">Er zijn een nieuw bestemmingsplan en nieuwe welstandscriteria opgesteld, met aangescherpte regelgeving, om de ruimtelijke
                  kwaliteit van de Buitenplaatsen te waarborgen en te behouden.
               </text:p>
          <text:h text:outline-level="3" text:style-name="divisiekop1">Ter inzage
               </text:h>
          <text:p text:style-name="vrije-tekst">Het ontwerpbestemmingsplan en de ontwerpwelstandscriteria Buitenplaatsen Skoatterwâld en de daarop betrekking hebbende stukken,
                  liggen met ingang van vrijdag 21 augustus 2009 op de volgende plaatsen, gedurende zes weken, ter inzage:
               </text:p>
          <text:list text:style-name="list-style-3">
            <text:list-item>
              <text:p text:style-name="list.start">bij de receptie van het gemeentehuis, Crackstraat 2 te Heerenveen
                     </text:p>
            </text:list-item>
            <text:list-item>
              <text:p text:style-name="list.end">in de centrale bibliotheek, Burgemeester Kuperusplein 48 te Heerenveen
                     </text:p>
            </text:list-item>
          </text:list>
          <text:p text:style-name="vrije-tekst">Tevens zijn de genoemde documenten gedurende de genoemde termijn van terinzagelegging digitaal beschikbaar www.heerenveen.nl.</text:p>
          <text:h text:outline-level="3" text:style-name="divisiekop1">Zienswijzen
               </text:h>
          <text:p text:style-name="vrije-tekst">Gedurende de termijn van de terinzagelegging kan eenieder zijn zienswijze naar voren brengen. Dit kan op twee manieren:</text:p>
          <text:list text:style-name="list-style-4">
            <text:list-item>
              <text:p text:style-name="list.start">schriftelijk of per e-mail naar: schriftelijk aan de gemeenteraad, postbus 15.000, 8440 GA HEERENVEEN, per e-mail aan a.denherder@heerenveen.nl
                     </text:p>
            </text:list-item>
            <text:list-item>
              <text:p text:style-name="list.end">mondeling: voor een mondelinge zienswijze kan tijdens kantooruren contact worden opgenomen met Gerrit Haanstra (0513-617740)
                     </text:p>
            </text:list-item>
          </text:list>
        </text:section>
        <text:section text:name="tekst-sluiting.d4555e260" text:style-name="tekst-sluiting">
          <text:section text:name="gegeven.d4555e262" text:style-name="gegeven">
            <text:p text:style-name="dagtekening">Heerenveen, 20 augustus 2009</text:p>
          </text:section>
          <text:section text:name="ondertekening.d4555e268"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list-style style:name="list-style-3">
      <text:list-level-style-bullet text:bullet-char="–" text:level="1">
        <style:list-level-properties text:min-label-width="0.50in" text:space-before="0in"/>
      </text:list-level-style-bullet>
    </text:list-style>
    <text:list-style style:name="list-style-4">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Terinzagelegging ontwerpbestemmingsplan en ontwerpwelstandscriteria Buitenplaatsen Skoatterwâld</dc:title>
  </office:meta>
</office:document-meta>
</file>