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0357</text:p>
      <text:p text:style-name="publicatie-titel.end">10 juli 2009</text:p>
      <text:h text:outline-level="1" text:style-name="staatscourant_kop">Besluit van 26 juni 2009, nr. 08.003746, houdende intrekking van
            het Besluit vaste beloning voorzitter Commissie vermogensbeheer
            onderwijsinstellingen
         </text:h>
      <text:section text:name="regeling.d1167e129" text:style-name="regeling">
        <text:section text:name="aanhef.d1167e131" text:style-name="aanhef">
          <text:p text:style-name="wij">Wij Beatrix, bij de gratie Gods, Koningin der Nederlanden, Prinses
                  van Oranje-Nassau, enz. enz. enz.
               </text:p>
          <text:p text:style-name="considerans.al">Op de voordracht van Onze Minister
                  van Onderwijs, Cultuur en Wetenschap van 19 juni 2009, nr. 119056, directie
                  Financieel Economische Zaken;
               </text:p>
          <text:p text:style-name="considerans.al">Gelet op artikel 2 en 4 van de Wet
                  vergoedingen adviescolleges en commissies;
               </text:p>
          <text:p text:style-name="afkondiging">Hebben goedgevonden en verstaan:</text:p>
        </text:section>
        <text:section text:name="regeling-tekst.d1167e146" text:style-name="regeling-tekst">
          <text:h text:outline-level="3" text:style-name="wijzig-artikel_kop">Artikel 1
               </text:h>
          <text:p text:style-name="wat">Het Besluit vaste beloning voorzitter
                  Commissie vermogensbeheer onderwijsinstellingen (Besluit van 29 december 2008,
                  nr. 08.003746) wordt ingetrokken.
               </text:p>
          <text:section text:name="artikel.d1167e155" text:style-name="artikel">
            <text:h text:outline-level="3" text:style-name="artikel_kop">Artikel 2
                  </text:h>
            <text:p text:style-name="artikel">Dit besluit treedt in werking met ingang van de tweede dag na de
                     dagtekening van de Staatscourant waarin het wordt geplaatst en werkt terug tot
                     en met 15 november 2008.
                  </text:p>
          </text:section>
        </text:section>
        <text:section text:name="regeling-sluiting.d1167e166" text:style-name="regeling-sluiting">
          <text:section text:name="slotformulering.d1167e168" text:style-name="slotformulering">
            <text:p text:style-name="slotformulering">Onze Minister van Onderwijs, Cultuur en Wetenschap is belast met de
                     uitvoering van dit besluit dat in de Staatscourant zal worden geplaatst.
                  </text:p>
          </text:section>
          <text:section text:name="gegeven.d1167e174" text:style-name="gegeven">
            <text:p text:style-name="dagtekening">Den Haag, 26 juni
                     2009
                  </text:p>
            <text:p text:style-name="koning">Beatrix</text:p>
          </text:section>
          <text:section text:name="ondertekening.d1167e183" text:style-name="ondertekening">
            <text:p text:style-name="ondertekening">De Minister van
                     Onderwijs, Cultuur en Wetenschap,
                  </text:p>
            <text:p text:style-name="ondertekening.end">R.H.A. Plasterk. </text:p>
          </text:section>
        </text:section>
        <text:section text:name="nota-toelichting.d1167e193" text:style-name="nota-toelichting">
          <text:h text:outline-level="2" text:style-name="nota-toelichting_kop">TOELICHTING
               </text:h>
          <text:p text:style-name="nota-toelichting">Per 15 november 2008 is de Commissie vermogensbeheer
                  onderwijsinstellingen, onder leiding van professor dr. F.J.H. Don van start
                  gegaan.
               </text:p>
          <text:p text:style-name="nota-toelichting">Door aanvullende werkzaamheden van de voorzitter voor de commissie
                  wordt de vergoeding van de voorzitter aangepast. Omdat inmiddels de Wet
                  vergoedingen adviescolleges en commissies in werking is getreden (Stb. 2008, 495, in werking getreden
                  op 13 februari 2009, Stb.
                     2009, 51) wordt deze aangepaste vergoeding thans per ministeriele
                  regeling geregeld. Derhalve kan het Besluit vaste beloning voorzitter Commissie
                  vermogensbeheer onderwijsinstellingen worden ingetrokken.
               </text:p>
          <text:p text:style-name="nota-toelichting">De bezoldiging van de voorzitter wordt thans geregeld in
                  Instellingsbesluit Commissie vermogensbeheer onderwijsinstellingen.
               </text:p>
          <text:section text:name="ondertekening.d1167e214" text:style-name="ondertekening">
            <text:p text:style-name="ondertekening">De Minister van
                     Onderwijs, Cultuur en Wetenschap,
                  </text:p>
            <text:p text:style-name="ondertekening.end">R.H.A. Plasterk.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