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0356</text:p>
      <text:p text:style-name="publicatie-titel.end">10 juli 2009</text:p>
      <text:h text:outline-level="1" text:style-name="staatscourant_kop">Regeling van de Minister van Financiën tot vaststelling voor 2009
            van de maatstaven, bandbreedtes en tarieven, bedoeld in artikel 3 van de
            Regeling toezichtkosten Wet toezicht accountantsorganisaties
         </text:h>
      <text:section text:name="regeling.d470e138" text:style-name="regeling">
        <text:section text:name="aanhef.d470e140" text:style-name="aanhef">
          <text:section text:name="context.d470e142" text:style-name="context">
            <text:p text:style-name="context_al">30 juni 2009</text:p>
            <text:p text:style-name="context_al">Nr. BR FM/2009/1349 M</text:p>
            <text:p text:style-name="context_al.end">Directie Financiële Markten</text:p>
          </text:section>
          <text:p text:style-name="wie">De Minister van Financiën,</text:p>
          <text:p text:style-name="considerans.al">Gelet op artikel 7 van de Regeling
                  toezichtkosten Wet toezicht accountantsorganisaties;
               </text:p>
          <text:p text:style-name="afkondiging">Besluit:</text:p>
        </text:section>
        <text:section text:name="regeling-tekst.d470e164" text:style-name="regeling-tekst">
          <text:section text:name="artikel.d470e166" text:style-name="artikel">
            <text:h text:outline-level="3" text:style-name="artikel_kop">Artikel 1
                  </text:h>
            <text:p text:style-name="artikel">In deze regeling wordt verstaan onder regeling: Regeling
                     toezichtkosten Wet toezicht accountantsorganisaties.
                  </text:p>
          </text:section>
          <text:section text:name="artikel.d470e176" text:style-name="artikel">
            <text:h text:outline-level="3" text:style-name="artikel_kop">Artikel 2
                  </text:h>
            <text:p text:style-name="artikel">Het minimumbedrag, bedoeld in artikel 7, derde lid, van de
                     regeling, wordt vastgesteld op:
                  </text:p>
            <text:list text:style-name="list-style-1">
              <text:list-item text:start-value="1">
                <text:p text:style-name="list.start">€ 8.000 voor accountantsorganisaties als bedoeld in artikel 5,
                           onder a, van de regeling die wettelijke controles verrichten bij organisaties
                           van openbaar belang;
                        </text:p>
              </text:list-item>
              <text:list-item text:start-value="2">
                <text:p text:style-name="list.cont">€ 1.400 voor accountantsorganisaties als bedoeld in artikel 5,
                           onder a, van de regeling die geen wettelijke controles verrichten bij
                           organisaties van openbaar belang;
                        </text:p>
              </text:list-item>
              <text:list-item text:start-value="3">
                <text:p text:style-name="list.end">€ 700 voor accountantsorganisaties als bedoeld in artikel 5,
                           onder b, van de regeling.
                        </text:p>
              </text:list-item>
            </text:list>
          </text:section>
          <text:section text:name="artikel.d470e213" text:style-name="artikel">
            <text:h text:outline-level="3" text:style-name="artikel_kop">Artikel 3
                  </text:h>
            <text:p text:style-name="artikel">De maatstaven, bandbreedtes en tarieven, bedoeld in artikel 7,
                     eerste lid, van de regeling, worden vastgesteld als volgt:
                  </text:p>
            <text:p text:style-name="table.fix"/>
            <table:table table:name="table.1" table:style-name="table.1">
              <table:table-column table:style-name="table.1.col1"/>
              <table:table-column table:style-name="table.1.col2"/>
              <table:table-column table:style-name="table.1.col3"/>
              <table:table-column table:style-name="table.1.col4"/>
              <table:table-header-rows>
                <table:table-row>
                  <table:table-cell office:value-type="string">
                    <text:p text:style-name="Table_20_Heading">Categorie</text:p>
                  </table:table-cell>
                  <table:table-cell office:value-type="string">
                    <text:p text:style-name="Table_20_Heading">Maatstaf</text:p>
                  </table:table-cell>
                  <table:table-cell office:value-type="string">
                    <text:p text:style-name="Table_20_Heading">Bandbreedte</text:p>
                  </table:table-cell>
                  <table:table-cell office:value-type="string">
                    <text:p text:style-name="Table_20_Heading">Tarief</text:p>
                  </table:table-cell>
                </table:table-row>
              </table:table-header-rows>
              <table:table-row>
                <table:table-cell office:value-type="string">
                  <text:p text:style-name="Table_20_Contents">accountantsorganisaties als bedoeld in artikel 5, onder
                                 a, van de regeling
                              </text:p>
                </table:table-cell>
                <table:table-cell office:value-type="string" table:number-rows-spanned="3">
                  <text:p text:style-name="Table_20_Contents">omzet van de wettelijke controles bij organisaties van
                                 openbaar belang
                              </text:p>
                </table:table-cell>
                <table:table-cell office:value-type="string">
                  <text:p text:style-name="Table_20_Contents">€ 0 tot en met € 1 mln.</text:p>
                </table:table-cell>
                <table:table-cell office:value-type="string">
                  <text:p text:style-name="Table_20_Contents">€ 1.500 per € 10.000 of een gedeelte daarvan</text:p>
                </table:table-cell>
              </table:table-row>
              <table:table-row>
                <table:table-cell office:value-type="string"/>
                <table:table-cell office:value-type="string">
                  <text:p text:style-name="Table_20_Contents">&gt; € 1 mln. tot en met € 10 mln.</text:p>
                </table:table-cell>
                <table:table-cell office:value-type="string">
                  <text:p text:style-name="Table_20_Contents">€ 1.000 per € 10.000 of een gedeelte daarvan</text:p>
                </table:table-cell>
              </table:table-row>
              <table:table-row>
                <table:table-cell office:value-type="string"/>
                <table:table-cell office:value-type="string">
                  <text:p text:style-name="Table_20_Contents">&gt; € 10 mln.</text:p>
                </table:table-cell>
                <table:table-cell office:value-type="string">
                  <text:p text:style-name="Table_20_Contents">€ 10 per € 10.000 of een gedeelte daarvan</text:p>
                </table:table-cell>
              </table:table-row>
              <table:table-row>
                <table:table-cell office:value-type="string"/>
                <table:table-cell office:value-type="string" table:number-rows-spanned="3">
                  <text:p text:style-name="Table_20_Contents">omzet van de wettelijke controles bij controlecliënten
                                 die geen organisatie van openbaar belang zijn
                              </text:p>
                </table:table-cell>
                <table:table-cell office:value-type="string">
                  <text:p text:style-name="Table_20_Contents">€ 0 tot en met € 10 mln.</text:p>
                </table:table-cell>
                <table:table-cell office:value-type="string">
                  <text:p text:style-name="Table_20_Contents">€ 18 per € 2.500 of een gedeelte daarvan</text:p>
                </table:table-cell>
              </table:table-row>
              <table:table-row>
                <table:table-cell office:value-type="string"/>
                <table:table-cell office:value-type="string">
                  <text:p text:style-name="Table_20_Contents">&gt; € 10 mln. tot en met € 50 mln.</text:p>
                </table:table-cell>
                <table:table-cell office:value-type="string">
                  <text:p text:style-name="Table_20_Contents">€ 12 per € 2.500 of een gedeelte daarvan</text:p>
                </table:table-cell>
              </table:table-row>
              <table:table-row>
                <table:table-cell office:value-type="string"/>
                <table:table-cell office:value-type="string">
                  <text:p text:style-name="Table_20_Contents">&gt; € 50 mln.</text:p>
                </table:table-cell>
                <table:table-cell office:value-type="string">
                  <text:p text:style-name="Table_20_Contents">€ 1,50 per € 2.500 of een gedeelte daarvan</text:p>
                </table:table-cell>
              </table:table-row>
              <table:table-row>
                <table:table-cell office:value-type="string">
                  <text:p text:style-name="Table_20_Contents">accountantsorganisaties als bedoeld in artikel 5, onder
                                 b, van de regeling
                              </text:p>
                </table:table-cell>
                <table:table-cell office:value-type="string" table:number-rows-spanned="3">
                  <text:p text:style-name="Table_20_Contents">omzet van de wettelijke controles</text:p>
                </table:table-cell>
                <table:table-cell office:value-type="string">
                  <text:p text:style-name="Table_20_Contents">€ 0 tot en met € 500.000</text:p>
                </table:table-cell>
                <table:table-cell office:value-type="string">
                  <text:p text:style-name="Table_20_Contents">€ 96 per € 2.500 of een gedeelte daarvan</text:p>
                </table:table-cell>
              </table:table-row>
              <table:table-row>
                <table:table-cell office:value-type="string"/>
                <table:table-cell office:value-type="string">
                  <text:p text:style-name="Table_20_Contents">&gt; € 500.000 tot en met € 1 mln.</text:p>
                </table:table-cell>
                <table:table-cell office:value-type="string">
                  <text:p text:style-name="Table_20_Contents">€ 28 per € 2.500 of een gedeelte daarvan</text:p>
                </table:table-cell>
              </table:table-row>
              <table:table-row>
                <table:table-cell office:value-type="string"/>
                <table:table-cell office:value-type="string">
                  <text:p text:style-name="Table_20_Contents">&gt; € 1 mln.</text:p>
                </table:table-cell>
                <table:table-cell office:value-type="string">
                  <text:p text:style-name="Table_20_Contents">€ 14 per € 2.500 of een gedeelte daarvan</text:p>
                </table:table-cell>
              </table:table-row>
            </table:table>
            <text:p/>
          </text:section>
          <text:section text:name="artikel.d470e455" text:style-name="artikel">
            <text:h text:outline-level="3" text:style-name="artikel_kop">Artikel 4
                  </text:h>
            <text:p text:style-name="artikel">Het overeenkomstig de artikelen 2 en 3 berekende bedrag wordt
                     verminderd met een percentage van 20,25% voor accountantsorganisaties als
                     bedoeld in artikel 5, onder b, van de regeling:
                  </text:p>
            <text:list text:style-name="list-style-2">
              <text:list-item text:start-value="1">
                <text:p text:style-name="list.start">die op 1 juli 2009 lid waren van de vereniging Samenwerkende
                           Registeraccountants en Accountants-Administratieconsulenten;
                        </text:p>
              </text:list-item>
              <text:list-item text:start-value="2">
                <text:p text:style-name="list.cont">die na 1 juli 2009 een vergunning krijgen en op het moment van
                           vergunningververlening lid zijn van de vereniging Samenwerkende
                           Registeraccountants en Accountants-Administratieconsulenten;
                        </text:p>
              </text:list-item>
              <text:list-item text:start-value="3">
                <text:p text:style-name="list.end">waarvan voor 1 juli de vergunning is ingetrokken en die op het
                           moment van die intrekking lid waren van de vereniging Samenwerkende
                           Registeraccountants en Accountants-Administratieconsulenten.
                        </text:p>
              </text:list-item>
            </text:list>
          </text:section>
          <text:section text:name="artikel.d470e496" text:style-name="artikel">
            <text:h text:outline-level="3" text:style-name="artikel_kop">Artikel 5
                  </text:h>
            <text:p text:style-name="artikel">Deze regeling treedt in werking met ingang van de tweede dag na de
                     dagtekening van de Staatscourant waarin zij wordt geplaatst.
                  </text:p>
          </text:section>
        </text:section>
        <text:section text:name="regeling-sluiting.d470e507" text:style-name="regeling-sluiting">
          <text:section text:name="slotformulering.d470e509" text:style-name="slotformulering">
            <text:p text:style-name="slotformulering">Deze regeling zal met de toelichting in de Staatscourant worden
                     geplaatst.
                  </text:p>
          </text:section>
          <text:section text:name="ondertekening.d470e515" text:style-name="ondertekening">
            <text:p text:style-name="ondertekening">De Minister van
                     Financiën,
                  </text:p>
            <text:p text:style-name="ondertekening.end">W.J. Bos. </text:p>
          </text:section>
        </text:section>
        <text:section text:name="nota-toelichting.d470e525" text:style-name="nota-toelichting">
          <text:h text:outline-level="2" text:style-name="nota-toelichting_kop">TOELICHTING
               </text:h>
          <text:p text:style-name="nota-toelichting">In deze regeling zijn de tarieven voor de kosten van het doorlopend
                  toezicht, bedoeld in artikel 3 van de Regeling toezichtkosten Wet toezicht
                  accountantsorganisaties, voor het jaar 2009 vastgesteld. De bij deze regeling
                  vastgestelde tarieven zijn gebaseerd op een voorstel van de Autoriteit
                  Financiële Markten (de AFM) dat na consultatie van de vertegenwoordigende
                  organisaties van de accountantsorganisaties tot stand is gekomen.
               </text:p>
          <text:p text:style-name="nota-toelichting">Voor accountantsorganisaties die een vergunning hebben om wettelijke
                  controles te verrichten bij organisaties van openbaar belang (OOB-kantoren)
                  wordt voor wat betreft de maatstaf een onderscheid gemaakt tussen de omzet uit
                  wettelijke controles bij OOB’s en de omzet uit wettelijke controles bij
                  controlecliënten die geen organisatie van openbaar belang zijn
                  (niet-OOB’s).
               </text:p>
          <text:p text:style-name="nota-toelichting">Aan de omzet uit wettelijke controles bij OOB’s is een hoger tarief
                  gekoppeld omdat het toezicht van de AFM zich hier – gelet op de zwaardere eisen
                  – meer op toespitst.
               </text:p>
          <text:section text:name="alineagroep.d470e540" text:style-name="alineagroep">
            <text:p text:style-name="alineagroep">De tariefstijging ten opzichte 2008 voor OOB kantoren is
                     grotendeels te verklaren door een hogere toezichtinspanning in 2009 dan het
                     voorgaande jaar.
                  </text:p>
            <text:p text:style-name="alineagroep.end">De tariefstijging ten opzichte van 2008 voor niet-OOB kantoren kan
                     worden verklaard doordat de tarieven voor 2008 enkel betrekking hadden op het
                     vierde kwartaal van dat jaar, terwijl de tarieven voor 2009 het gehele jaar
                     beslaan.
                  </text:p>
          </text:section>
          <text:section text:name="alineagroep.d470e550" text:style-name="alineagroep">
            <text:p text:style-name="alineagroep">Voor de niet-OOB kantoren geldt een korting indien zij op 1 juli
                     2009 lid zijn van de vereniging van Samenwerkende Registeraccountants en
                     Accountants-Administratieconsulenten (SRA). De SRA is een organisatorisch
                     verband van marktpartijen als bedoeld in artikel 8, tweede lid, onderdeel c,
                     van de Regeling toezichtkosten Wet toezicht accountantsorganisaties.
                  </text:p>
            <text:p text:style-name="alineagroep.end">De bepalingen in artikel 4 onder b en onder c zijn bedoeld om de
                     korting ook aan accountantsorganisaties te verlenen die op de peildatum 1 juli
                     2009 nog niet of niet meer onder het toezicht van de AFM vallen maar de gehele
                     periode in 2009 waarin ze wel onder het toezicht van de AFM staan lid zijn of
                     zijn geweest van de SRA. Hiermee wordt voorkomen dat accountantsorganisaties
                     die op 1 juli 2009 niet onder het toezicht van de AFM staan maar wel gedurende
                     de gehele periode waarin ze in 2009 wel onder het toezicht van de AFM staan en
                     ook lid zijn van de SRA niet in aanmerking komen voor de korting.
                  </text:p>
          </text:section>
          <text:section text:name="alineagroep.d470e559" text:style-name="alineagroep">
            <text:p text:style-name="alineagroep">Niet-OOB kantoren die het lidmaatschap bij de SRA hebben
                     aangevraagd maar op 1 juli 2009 door de SRA nog zijn aangemerkt als
                     aspirant-lid, zijn niet te kwalificeren als lid van de SRA en komen niet voor
                     een korting in aanmerking. Voor deze aspirant-leden staat immers nog niet vast
                     of zij daadwerkelijk lid zullen worden van de SRA. De korting bedraagt 20,25 %
                     per accountantsorganisatie en wordt in mindering gebracht op de totale heffing,
                     met dien verstande dat de uiteindelijke heffing niet mag leiden tot een lager
                     bedrag dan het minimumbedrag van € 700. Het minimumbedrag wordt bij een pro
                     rata heffing over een gedeelte van het jaar evenredig verlaagd.
                  </text:p>
            <text:p text:style-name="alineagroep.end">Door een percentage voor de korting te hanteren in plaats van een
                     vast bedrag per kantoor – zoals bij doorlopend toezicht in 2008 is gebeurd –
                     wordt tegemoet gekomen aan de wens van de vertegenwoordigende organisaties om
                     kleine en grote OOB-kantoren verhoudingsgewijs gelijk te laten profiteren van
                     de korting.
                  </text:p>
          </text:section>
          <text:section text:name="ondertekening.d470e568" text:style-name="ondertekening">
            <text:p text:style-name="ondertekening">De Minister van
                     Financiën,
                  </text:p>
            <text:p text:style-name="ondertekening.end">W.J. Bos.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500*"/>
    </style:style>
    <style:style style:family="table-column" style:name="table.1.col2">
      <style:table-column-properties style:rel-column-width="2200*"/>
    </style:style>
    <style:style style:family="table-column" style:name="table.1.col3">
      <style:table-column-properties style:rel-column-width="2200*"/>
    </style:style>
    <style:style style:family="table-column" style:name="table.1.col4">
      <style:table-column-properties style:rel-column-width="2200*"/>
    </style:style>
    <text:list-style style:name="list-style-1">
      <text:list-level-style-number style:num-format="a" style:num-letter-sync="true" text:style-name="Numbering_20_Symbols" text:level="1" text:display-levels="1" style:num-suffix=".">
        <style:list-level-properties text:min-label-width="0.50in" text:space-before="0in"/>
      </text:list-level-style-number>
    </text:list-style>
    <text:list-style style:name="list-style-2">
      <text:list-level-style-number style:num-format="a" style:num-letter-sync="true" text:style-name="Numbering_20_Symbols"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