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p text:style-name="publicatie-titel">Staatsblad 2009, 551</text:p>
      <text:p text:style-name="publicatie-titel.end">14 januari 2010</text:p>
      <text:h text:outline-level="1" text:style-name="staatsblad_kop">Wijziging van de Meststoffenwet (differentiatie
            	 fosfaatgebruiksnorm)
         </text:h>
      <text:section text:name="verbeterblad.d6518e117" text:style-name="verbeterblad">
        <text:h text:outline-level="2" text:style-name="verbeterblad_kop">VERBETERING
            </text:h>
        <text:p text:style-name="verbeterblad">Op blz. 4, worden na onderdeel G de volgende
               		  onderdelen ingevoegd:
            </text:p>
        <text:h text:outline-level="3" text:style-name="divisiekop1">Ga
            </text:h>
        <text:p text:style-name="verbeterblad">Na het opschrift Hoofdstuk VII. Overige bepalingen wordt het
               				volgende artikel ingevoegd:
            </text:p>
        <text:h text:outline-level="4" text:style-name="divisiekop2">Artikel 37a
            </text:h>
        <text:list text:style-name="list-style-1">
          <text:list-item text:start-value="1">
            <text:p text:style-name="list.start">Bij ministeriële regeling worden regels gesteld over de
                     						wijze waarop de controleprogramma’s, bedoeld in artikel 5, zesde lid, van
                     						richtlijn nr. 91/676/EEG van de Raad van de Europese Gemeenschappen van
                     						12 december 1991 inzake de bescherming van water tegen verontreiniging door
                     						nitraten uit agrarische bronnen (PbEG L 375), worden uitgevoerd.
                  </text:p>
          </text:list-item>
          <text:list-item text:start-value="2">
            <text:p text:style-name="list.end">Het ontwerp van de ministeriële regeling, bedoeld in het
                     						vorige lid, wordt vier weken voor publicatie in de Staatscourant door Onze
                     						Minister aan de beide kamers der Staten-Generaal overgelegd.
                  </text:p>
          </text:list-item>
        </text:list>
        <text:h text:outline-level="3" text:style-name="divisiekop1">Gb
            </text:h>
        <text:p text:style-name="verbeterblad">In artikel 45 wordt «De ministeriële regelingen, bedoeld in
               				Hoofdstuk III» vervangen door: De ministeriële regelingen, bedoeld in Hoofdstuk
               				III en in artikel 37a.
            </text:p>
        <text:p text:style-name="verbeterblad">Op blz. 4 komt artikel II als volgt te
               		  luiden:
            </text:p>
        <text:h text:outline-level="3" text:style-name="divisiekop1">ARTIKEL II
            </text:h>
        <text:p text:style-name="verbeterblad">Deze wet treedt in werking op 1 januari 2010, met uitzondering
               				van artikel I, onderdelen Ga en Gb, die in werking treden op 1 januari
               				2014.
            </text:p>
        <text:section text:name="gegeven.d6518e175" text:style-name="gegeven">
          <text:p text:style-name="dagtekening">’s-Gravenhage, 14 januari
                  		  2010
               </text:p>
        </text:section>
        <text:section text:name="ondertekening.d6518e181" text:style-name="ondertekening">
          <text:p text:style-name="ondertekening">De Minister van
                  		Justitie,
               </text:p>
          <text:p text:style-name="ondertekening.end">E. M. H. Hirsch Ballin </text:p>
        </text:section>
      </text:section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display-name="Publicatie Titel" style:family="paragraph" style:name="publicatie-titel" style:parent-style-name="Text_20_body"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list-style style:name="list-style-1">
      <text:list-level-style-number style:num-format="1" text:level="1" text:display-levels="1" style:num-suffix=".">
        <style:list-level-properties text:min-label-width="0.50in" text:space-before="0in"/>
      </text:list-level-style-number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/>
  </office:meta>
</office:document-meta>
</file>