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b-2008-489-001.png" manifest:media-type="image/png"/>
  <manifest:file-entry manifest:full-path="Pictures/stb-2008-489-002.png" manifest:media-type="image/png"/>
  <manifest:file-entry manifest:full-path="Pictures/stb-2008-489-003.png" manifest:media-type="image/png"/>
</manifest:manifest>
</file>

<file path=content.xml><?xml version="1.0" encoding="utf-8"?>
<office:document-content xmlns:dom="http://www.w3.org/2001/xml-events" xmlns:ooow="http://openoffice.org/2004/writer" xmlns:dr3d="urn:oasis:names:tc:opendocument:xmlns:dr3d:1.0" xmlns:script="urn:oasis:names:tc:opendocument:xmlns:script:1.0" xmlns:draw="urn:oasis:names:tc:opendocument:xmlns:drawing:1.0" xmlns:style="urn:oasis:names:tc:opendocument:xmlns:style:1.0"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h text:outline-level="1" text:style-name="staatsblad_kop">Besluit van 12 november 2008, houdende de vaststelling van de beeldenaar van de nationale zijde van de Nederlandse twee-euromunt
            die in 2009 wordt uitgegeven ter gelegenheid van 10 jaar Economische en Monetaire Unie
         </text:h>
      <text:section text:name="aanhef.d1424e72" text:style-name="aanhef">
        <text:p text:style-name="wij">Wij Beatrix, bij de gratie Gods, Koningin der Nederlanden, Prinses van Oranje-Nassau, enz. enz. enz.</text:p>
        <text:p text:style-name="considerans.al">Op voordracht van de Staatssecretaris van Financiën van 14 oktober 2008, FM 2008-2451 M, Generale Thesaurie, directie Financiële
               markten, afdeling Algemeen en Internationaal;
            </text:p>
        <text:p text:style-name="considerans.al">Gelet op artikel 3, eerste lid, van de Muntwet 2002;</text:p>
        <text:p text:style-name="afkondiging">Hebben goedgevonden en verstaan:</text:p>
      </text:section>
      <text:section text:name="wettekst.d1424e87" text:style-name="wettekst">
        <text:section text:name="artikel.d1424e89" text:style-name="artikel">
          <text:h text:outline-level="3" text:style-name="artikel_kop">Artikel 1
               </text:h>
          <text:list text:style-name="list-style-1">
            <text:list-item text:start-value="1">
              <text:p text:style-name="list.start"> De beeldenaar van de nationale zijde van de Nederlandse twee-euromunt die in 2009 wordt uitgegeven ter gelegenheid van 10 jaar Economische en Monetaire Unie is, overeenkomstig onderstaande
                        afbeelding, in de buitenring de twaalf Europese sterren met onderin links het teken van de Muntmeester «<draw:frame draw:name="Afbeelding5" draw:style-name="frame.picture" draw:z-index="1" svg:height="0cm" svg:width="0cm" text:anchor-type="paragraph" style:rel-height="scale" style:rel-width="scale">
                           <draw:image draw:filter-name="PNG - Portable Network Graphics" xlink:actuate="onLoad" xlink:href="Pictures/stb-2008-489-001.png" xlink:show="embed" xlink:type="simple"/>
                        </draw:frame> » en rechts het teken van de Munt «<draw:frame draw:name="Afbeelding9" draw:style-name="frame.picture" draw:z-index="1" svg:height="0cm" svg:width="0cm" text:anchor-type="paragraph" style:rel-height="scale" style:rel-width="scale">
                           <draw:image draw:filter-name="PNG - Portable Network Graphics" xlink:actuate="onLoad" xlink:href="Pictures/stb-2008-489-002.png" xlink:show="embed" xlink:type="simple"/>
                        </draw:frame> », in de kern in het midden een afbeelding van een primitieve munt met daarboven de tekst «NEDERLAND» en er onder de tekst
                        «EMU 1999–2009».
                     </text:p>
            </text:list-item>
            <text:list-item text:start-value="2">
              <text:p text:style-name="list.end"> Het randschrift van de twee-euromunt is «GOD * ZIJ * MET * ONS *».
                     </text:p>
              <text:p>
                        <draw:frame draw:name="Afbeelding1" draw:style-name="frame.picture" draw:z-index="1" svg:height="5cm" svg:width="4cm" text:anchor-type="paragraph" style:rel-height="scale" style:rel-width="scale">
                           <draw:image draw:filter-name="PNG - Portable Network Graphics" xlink:actuate="onLoad" xlink:href="Pictures/stb-2008-489-003.png" xlink:show="embed" xlink:type="simple"/>
                        </draw:frame>
                     </text:p>
            </text:list-item>
          </text:list>
        </text:section>
        <text:section text:name="artikel.d1424e125" text:style-name="artikel">
          <text:h text:outline-level="3" text:style-name="artikel_kop">Artikel 2
               </text:h>
          <text:p text:style-name="artikel">Dit besluit treedt in werking met ingang van 1 januari 2009.</text:p>
        </text:section>
      </text:section>
      <text:section text:name="wetsluiting.d1424e136" text:style-name="wetsluiting">
        <text:section text:name="slotformulering.d1424e138" text:style-name="slotformulering">
          <text:p text:style-name="slotformulering">Onze Minister van Financiën is belast met de uitvoering van dit besluit dat met de daarbij behorende nota van toelichting
                  in het Staatsblad en in de Staatscourant zal worden geplaatst.
               </text:p>
        </text:section>
        <text:section text:name="gegeven.d1424e144" text:style-name="gegeven">
          <text:p text:style-name="dagtekening">’s-Gravenhage, 12 november 2008</text:p>
          <text:p text:style-name="koning">Beatrix</text:p>
        </text:section>
        <text:section text:name="ondertekening.d1424e153" text:style-name="ondertekening">
          <text:p text:style-name="ondertekening">De Staatssecretaris van Financiën,</text:p>
          <text:p text:style-name="ondertekening.end">J. C. de Jager </text:p>
        </text:section>
        <text:section text:name="uitgifte.d1424e162" text:style-name="uitgifte">
          <text:p text:style-name="uitgifte">Uitgegeven de <text:span text:style-name="cur">tweede</text:span>
                  december 2008
               </text:p>
          <text:section text:name="ondertekening.d1424e170" text:style-name="ondertekening">
            <text:p text:style-name="ondertekening">De Minister van
                     Justitie,
                  </text:p>
            <text:p text:style-name="ondertekening.end">E.
                     M. H. Hirsch 
                     Ballin 
                  </text:p>
          </text:section>
        </text:section>
      </text:section>
      <text:section text:name="nota-toelichting.d1424e181" text:style-name="nota-toelichting">
        <text:h text:outline-level="2" text:style-name="nota-toelichting_kop">NOTA VAN TOELICHTING
            </text:h>
        <text:section text:name="alineagroep.d1424e187" text:style-name="alineagroep">
          <text:p text:style-name="alineagroep">Op 1 januari 1999 is de Economische en Monetaire Unie (EMU) in werking getreden met de invoering van de euro in 11 landen:
                  België, Nederland, Luxemburg, Duitsland, Frankrijk, Italië, Spanje, Portugal, Oostenrijk, Ierland en Finland. Vanaf 1 januari
                  1999 waren de verschillende munten van de EMU-landen uitdrukkingen van de euro. Het waren geen zelfstandige munten meer. Op
                  1 januari 2001 is Griekenland toegetreden tot het eurogebied. Vanaf 1 januari 2002 werd begonnen met het vervangen van de
                  munten en bankbiljetten van de eurolanden door euromunten en -bankbiljetten.
               </text:p>
          <text:p text:style-name="alineagroep.end">Op 1 januari 2007 is Slovenië toegetreden tot het eurogebied. Op 1 januari 2008 hebben ook Cyprus en Malta het gebruik van
                  de euro ingevoerd.
               </text:p>
        </text:section>
        <text:section text:name="alineagroep.d1424e196" text:style-name="alineagroep">
          <text:p text:style-name="alineagroep">Ter gelegenheid van de tiende verjaardag van de start van de EMU en van de invoering van de euro zullen alle landen van het
                  eurogebied op voorstel van de Europese Commissie vanaf begin 2009 een herdenkingsmunt van 2 euro met een gemeenschappelijk ontwerp uitgeven. Een ontwerpwedstrijd heeft een preselectie van vijf ontwerpen
                  opgeleverd. Alle burgers en inwoners van de Europese Unie zijn vervolgens van 31 januari tot 22 februari 2008 via de website
                  van de Europese Commissie in de gelegenheid gesteld hun voorkeur kenbaar te maken voor het definitieve ontwerp.
               </text:p>
          <text:p text:style-name="alineagroep.end">Het winnende ontwerp kreeg 41,5% van het totaal aantal uitgebrachte stemmen.</text:p>
        </text:section>
        <text:p text:style-name="nota-toelichting">Het besluit stelt het uiterlijk vast van de Nederlandse nationale zijde van de twee-euromunt ter gelegenheid van 10 jaar Economische
               en Monetaire Unie.
            </text:p>
        <text:section text:name="ondertekening.d1424e210" text:style-name="ondertekening">
          <text:p text:style-name="ondertekening">De Staatssecretaris van Financiën,</text:p>
          <text:p text:style-name="ondertekening.end">J. C. de Jager </text:p>
        </text:section>
      </text:section>
    </office:text>
  </office:body>
</office:document-content>
</file>

<file path=styles.xml><?xml version="1.0" encoding="utf-8"?>
<office:document-styles xmlns:dom="http://www.w3.org/2001/xml-events" xmlns:ooow="http://openoffice.org/2004/writer" xmlns:dr3d="urn:oasis:names:tc:opendocument:xmlns:dr3d:1.0" xmlns:script="urn:oasis:names:tc:opendocument:xmlns:script:1.0" xmlns:draw="urn:oasis:names:tc:opendocument:xmlns:drawing:1.0" xmlns:style="urn:oasis:names:tc:opendocument:xmlns:style:1.0"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text:list-style style:name="list-style-1">
      <text:list-level-style-number style:num-format="1" text:level="1" text:display-levels="1" style:num-suffix=".">
        <style:list-level-properties text:min-label-width="0.50in" text:space-before="0in"/>
      </text:list-level-style-number>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portrait">
      <style:footer>
        <text:p text:style-name="Footer"/>
      </style:footer>
    </style:master-page>
    <style:master-page style:name="Endnote" style:page-layout-name="portrait"/>
  </office:master-styles>
</office:document-styles>
</file>

<file path=meta.xml><?xml version="1.0" encoding="utf-8"?>
<office:document-meta xmlns:dom="http://www.w3.org/2001/xml-events" xmlns:ooow="http://openoffice.org/2004/writer" xmlns:dr3d="urn:oasis:names:tc:opendocument:xmlns:dr3d:1.0" xmlns:script="urn:oasis:names:tc:opendocument:xmlns:script:1.0" xmlns:draw="urn:oasis:names:tc:opendocument:xmlns:drawing:1.0" xmlns:style="urn:oasis:names:tc:opendocument:xmlns:style:1.0"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meta>
    <dc:title/>
  </office:meta>
</office:document-meta>
</file>