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h text:outline-level="1" text:style-name="staatsblad_kop">Wijziging van de Rijkswet op het Nederlanderschap ter invoering van een verklaring van verbondenheid, en tot aanpassing van
            de regeling van de verkrijging van het Nederlandschap na erkenning
         </text:h>
      <text:section text:name="verbeterblad.d59e59" text:style-name="verbeterblad">
        <text:h text:outline-level="2" text:style-name="verbeterblad_kop">VERBETERING
            </text:h>
        <text:p text:style-name="verbeterblad">Op blz. 1, aanhef, wordt «Wet van 27 juni 2008» vervangen door: Rijkswet van 27 juni 2008.</text:p>
        <text:p text:style-name="verbeterblad">Op blz. 5, ondertekening, wordt «’s-Gravenhage, 27 juni 2008» vervangen door:
               Gegeven te ’s-Gravenhage, 27 juni 2008
            </text:p>
        <text:section text:name="gegeven.d59e71" text:style-name="gegeven">
          <text:p text:style-name="dagtekening">’s-Gravenhage, 18 september 2008</text:p>
        </text:section>
        <text:section text:name="ondertekening.d59e77" text:style-name="ondertekening">
          <text:p text:style-name="ondertekening">
                  De Minister van Justitie,
               </text:p>
          <text:p text:style-name="ondertekening.end">E. M. H. Hirsch Ballin </text:p>
        </text:section>
      </text:section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meta>
    <dc:title/>
  </office:meta>
</office:document-meta>
</file>