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h text:outline-level="1" text:style-name="staatsblad_kop">Aanpassingswet Algemene douanewet
         </text:h>
      <text:section text:name="verbeterblad.d1359e49" text:style-name="verbeterblad">
        <text:h text:outline-level="2" text:style-name="verbeterblad_kop">VERBETERING
            </text:h>
        <text:p text:style-name="verbeterblad">Op blz. 2, artikel V, onderdeel C, wordt «l. l.invoer:» vervangen door: l. invoer:.</text:p>
        <text:section text:name="gegeven.d1359e58" text:style-name="gegeven">
          <text:p text:style-name="dagtekening">’s-Gravenhage, 25 september 2008</text:p>
        </text:section>
        <text:section text:name="ondertekening.d1359e64" text:style-name="ondertekening">
          <text:p text:style-name="ondertekening">De Minister van Justitie,</text:p>
          <text:p text:style-name="ondertekening.end">E. M. H. Hirsch Ballin </text:p>
        </text:section>
      </text:section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meta>
    <dc:title/>
  </office:meta>
</office:document-meta>
</file>