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h text:outline-level="1" text:style-name="staatsblad_kop">Algemene douanewet
         </text:h>
      <text:section text:name="verbeterblad.d1094e49" text:style-name="verbeterblad">
        <text:h text:outline-level="2" text:style-name="verbeterblad_kop">VERBETERING
            </text:h>
        <text:p text:style-name="verbeterblad">Op pagina 4 wordt in afdeling 1.2 «Doverse» gewijzigd in: Diverse.</text:p>
        <text:p text:style-name="verbeterblad">Op pagina 22, Artikel 10:3, eerste lid, wordt «1. degene» gewijzigd in: 1. Degene.</text:p>
        <text:section text:name="gegeven.d1094e62" text:style-name="gegeven">
          <text:p text:style-name="dagtekening">’s-Gravenhage, 17 februari 2009</text:p>
        </text:section>
        <text:section text:name="ondertekening.d1094e68" text:style-name="ondertekening">
          <text:p text:style-name="ondertekening">De Minister van Justitie,</text:p>
          <text:p text:style-name="ondertekening.end">E. M. H. Hirsch Ballin </text:p>
        </text:section>
      </text:section>
    </office:text>
  </office:body>
</office:document-content>
</file>

<file path=styles.xml><?xml version="1.0" encoding="utf-8"?>
<office:document-styles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meta>
    <dc:title/>
  </office:meta>
</office:document-meta>
</file>