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Notitie Reikwijdte en Detailniveau Energieopwek De Pielis Bergeijk</text:p>
      <text:section text:name="zakelijke-mededeling_id1-3-2" text:style-name="zakelijke-mededeling">
        <text:section text:name="zakelijke-mededeling-tekst_id1-3-2-1" text:style-name="zakelijke-mededeling-tekst">
          <text:section text:name="tekst_id1-3-2-1-1" text:style-name="tekst">
            <text:p text:style-name="common-al">De provincie Noord Brabant wil onderzoeken of en op welke manier wind- en zonne-energie kan worden ontwikkeld in het gebied De Pielis in de gemeente Bergeijk.</text:p>
            <text:p text:style-name="common-al">Wat houdt het project in?</text:p>
            <text:p text:style-name="common-al">Nederland moet meer duurzame energie opwekken. Het gebied De Pielis in de gemeente Bergeijk is één van de gebieden dat is aangewezen als zoekgebied voor wind- en zonne-energie. De provincie Noord Brabant wil onderzoeken:</text:p>
            <text:list text:style-name="id1-3-2-1-1-4">
              <text:list-item text:style-override="id1-3-2-1-1-4-1">
                <text:number>•</text:number>
                <text:p text:style-name="al">welke mogelijkheden er zijn voor de ontwikkeling van wind- en zonne-energie in De Pielis;</text:p>
              </text:list-item>
              <text:list-item text:style-override="id1-3-2-1-1-4-2">
                <text:number>•</text:number>
                <text:p text:style-name="al">onder welke voorwaarden dit mogelijk is en;</text:p>
              </text:list-item>
              <text:list-item text:style-override="id1-3-2-1-1-4-3">
                <text:number>•</text:number>
                <text:p text:style-name="al">wat de effecten zijn op de leefomgeving en het milieu. </text:p>
              </text:list-item>
            </text:list>
            <text:p text:style-name="common-al">De procedure</text:p>
            <text:p text:style-name="common-al">Gedeputeerde Staten doorlopen de projectprocedure volgens de Omgevingswet. Deze procedure bestaat uit meerdere stappen en start met een kennisgeving voornemen en participatie. Deze liggen tegelijkertijd met de notitie Reikwijdte en detailniveau ter inzage. Na deze kennisgeving volgt de verkenningsfase.</text:p>
            <text:p text:style-name="common-al">De resultaten van de verkenning worden betrokken bij het nemen van een voorkeursbeslissing. In de voorkeursbeslissing wordt vastgelegd óf en onder welke voorwaarden ontwikkeling van wind- en zonne-energie in De Pielis in Bergeijk kan plaatsvinden.</text:p>
            <text:p text:style-name="common-al">De eerste stap in de mer-procedure voor het plan-Milieueffectrapport (MER) gekoppeld aan de voorkeursbeslissing, is het opstellen en ter inzage leggen van een Notitie Reikwijdte en Detailniveau (NRD).</text:p>
            <text:p text:style-name="common-al">
            <text:span text:style-name="nadrukvet">Waarom een Notitie Reikwijdte en Detailniveau?</text:span>
          </text:p>
            <text:p text:style-name="common-al">De Notitie Reikwijdte en Detailniveau is de start van de procedure om te komen tot een MER en beschrijft hoe de onderzoeken in het kader van het MER worden aangepakt. Het geeft de kaders aan waarbinnen de procedure van de milieueffectrapportage zal worden uitgevoerd en hoe gedetailleerd dit zal plaatsvinden. </text:p>
            <text:p text:style-name="common-al">De Notitie Reikwijdte en Detailniveau Energieopwek De Pielis Bergeijk wordt vrijgegeven voor inspraak en u kunt reageren gedurende de inspraakperiode van 5 juni 2026 tot en met 16 juli 2026.</text:p>
            <text:p text:style-name="common-al">
            <text:span text:style-name="nadrukvet">Informatiebijeenkomsten</text:span>
          </text:p>
            <text:p text:style-name="common-al">De provincie Noord-Brabant organiseert over het project Energieopwek De Pielis Bergeijk bijeenkomsten en de informatie hierover kunt u vinden op <text:a xlink:href="http://www.brabant.nl/DePielis" xlink:type="simple"><text:span text:style-name="nadrukondlijn">www.brabant.nl/DePielis</text:span></text:a></text:p>
            <text:p text:style-name="common-al">
            <text:span text:style-name="nadrukvet">Waar kunt u de Notitie Reikwijdte en Detailniveau inzien?</text:span>
          </text:p>
            <text:p text:style-name="common-al">U kunt het document digitaal inzien via de landelijke website <text:a xlink:href="http://www.officielebekendmakingen.nl/" xlink:type="simple"><text:span text:style-name="nadrukondlijn">officielebekendmakingen.nl</text:span></text:a> met als zoekterm Notitie Reikwijdte en Detailniveau Energieopwek De Pielis Bergeijk.</text:p>
            <text:p text:style-name="common-al">Het document is ook beschikbaar op:</text:p>
            <text:list text:style-name="id1-3-2-1-1-17">
              <text:list-item text:style-override="id1-3-2-1-1-17-1">
                <text:number>-</text:number>
                <text:p text:style-name="al">
                <text:a xlink:href="http://www.brabant.nl/DePielis" xlink:type="simple">
                  <text:span text:style-name="nadrukondlijn">www.brabant.nl/DePielis</text:span>
                </text:a>
              </text:p>
              </text:list-item>
            </text:list>
            <text:p text:style-name="common-al">Het document ligt ook ter inzage bij het provinciehuis, Brabantlaan 1 te ’s-Hertogenbosch.</text:p>
            <text:p text:style-name="common-al">Maak hiervoor eerst een afspraak met Ons Loket van de provincie Noord-Brabant, telefonisch bereikbaar via 073 - 681 28 12 of via het volgende vragenformulier te vinden op <text:a xlink:href="https://www.brabant.nl/contact/vraag-stellen/" xlink:type="simple"><text:span text:style-name="nadrukondlijn">https://www.brabant.nl/contact/vraag-stellen/</text:span></text:a></text:p>
            <text:p text:style-name="common-al">Voor de openingstijden en het adres van het Provinciehuis zie <text:a xlink:href="https://www.brabant.nl/contact/adres-openingstijden" xlink:type="simple"><text:span text:style-name="nadrukondlijn">https://www.brabant.nl/contact/adres-openingstijden</text:span></text:a></text:p>
            <text:p text:style-name="common-al">
            <text:span text:style-name="nadrukvet">Hoe kunt u uw reactie geven?</text:span>
          </text:p>
            <text:p text:style-name="common-al">U kunt reageren op Notitie Reikwijdte en Detailniveau Energieopwek De Pielis Bergeijk.</text:p>
            <text:p text:style-name="common-al">U kunt uw zienswijze indienen vanaf 5 juni 2026 tot en met 16 juli 2026. Bij voorkeur ontvangen wij uw reactie digitaal via: <text:a xlink:href="https://formulieren.brabant.nl/provnbr/M461781_Ter_Inzagelegging_Notitie_Reikwijdte_en_Detailniveau_Energieopwek_de_Pielis_Bergeijk" xlink:type="simple"><text:span text:style-name="nadrukondlijn">Notitie Reikwijdte en Detailniveau Energieopwek De Pielis Bergeijk</text:span></text:a></text:p>
            <text:p text:style-name="common-al">U kunt uw reactie ook per post sturen door deze te richten aan Provincie Noord-Brabant, Gedeputeerde Staten, Postbus 90151, 5200 MC ’s-Hertogenbosch onder vermelding van: NRD Energieopwek De Pielis Bergeijk.</text:p>
            <text:p text:style-name="common-al">Het is niet nodig uw reactie op meerdere wijzen in te dienen, enkel digitaal of schriftelijk is voldoende.</text:p>
            <text:p text:style-name="common-al">
            <text:span text:style-name="nadrukvet">Wat gebeurt er met uw reactie?</text:span>
          </text:p>
            <text:p text:style-name="common-al">Alle zienswijzen worden voorzien van een reactie en opgenomen in een Nota van Zienswijzen. Daarin staat hoe de zienswijzen worden meegenomen in de het uit te werken Milieueffectrapport (MER).</text:p>
            <text:p text:style-name="last-al">U krijgt daarna uiteraard nog de gelegenheid om op het MER te reageren.</text:p>
            <text:p text:style-name="tekst_bottom"/>
          </text:section>
        </text:section>
        <text:section text:name="zakelijke-mededeling-sluiting_id1-3-2-2" text:style-name="zakelijke-mededeling-sluiting">
          <text:section text:name="ondertekening_id1-3-2-2-1">
            <text:p><text:span text:style-name="functie">'s-Hertogenbosch, juni 2026</text:span></text:p>
            <text:p><text:span text:style-name="functie">Gedeputeerde Staten van Noord-Braban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9389</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9389</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9389</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5/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Notitie Reikwijdte en Detailniveau Energieopwek De Pielis Bergeijk</meta:user-defined>
    <meta:user-defined meta:name="OVERHEIDop.datumEindeReactietermijn">2026-07-16</meta:user-defined>
    <meta:user-defined meta:name="OVERHEIDop.TilID/OVERHEIDop.terinzageleggingOP">til-2026-21623</meta:user-defined>
    <meta:user-defined meta:name="DCTERMS.W3CDTF/DCTERMS.available">2026-06-04</meta:user-defined>
    <meta:user-defined meta:name="DCTERMS.W3CDTF/OVERHEIDop.jaargang">2026</meta:user-defined>
    <meta:user-defined meta:name="OVERHEIDop.publicationIssue">9389</meta:user-defined>
    <meta:user-defined meta:name="OVERHEIDop.PrbID/DC.identifier">prb-2026-9389</meta:user-defined>
    <meta:user-defined meta:name="OVERHEIDop.versieInformatie"/>
  </office:meta>
</office:document-meta>
</file>