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gedeputeerde staten van Utrecht van 19 mei 2026, nr. UTSP-601784774-12391, tot intrekking van DAEB-aanwijzingsbesluit ‘We Drive Solar Energy Solutions B.V.’</text:p>
      <text:section text:name="regeling_id1-3-2" text:style-name="regeling">
        <text:section text:name="aanhef_id1-3-2-1" text:style-name="aanhef">
          <text:section text:name="preambule_id1-3-2-1-1" text:style-name="preambule">
            <text:p text:style-name="al">Gedeputeerde staten van Utrecht;</text:p>
            <text:p text:style-name="al"/>
            <text:p text:style-name="al">Gelet op: </text:p>
            <text:p text:style-name="al"/>
            <text:p text:style-name="al">de artikelen 14 en 106, lid 2, van het Verdrag betreffende de werking van de Europese Unie (VWEU);</text:p>
            <text:p text:style-name="al"/>
            <text:p text:style-name="al">het besluit van de Europese Commissie van 20 december 2011 (2012/21/EU), betreffende de toepassing van artikel 106, lid 2, van het VWEU op staatssteun in de vorm van compensatie voor de openbare dienst, verleend aan bepaalde met het beheer van diensten van algemeen economisch belang belaste ondernemingen (Publicatieblad van de Europese Unie, L 7/3, 11 januari 2012) “DAEB-Vrijstellingsbesluit;</text:p>
            <text:p text:style-name="al"/>
            <text:p text:style-name="al">artikel 158 Provinciewet; </text:p>
            <text:p text:style-name="al"/>
            <text:p text:style-name="al">de Algemene wet bestuursrecht; </text:p>
            <text:p text:style-name="al"/>
            <text:p text:style-name="al">Overwegende dat het wenselijk is de DAEB-aanwijzingsbesluit ‘We Drive Solar Energy Solutions B.V.’ in te trekken omdat het onder de huidige omstandigheden niet mogelijk is gebleken om de concessie aan ‘We Drive Solar Energy Solutions B.V.’ uit te voeren.</text:p>
            <text:p text:style-name="al"/>
            <text:p text:style-name="al">Besluit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DAEB-aanwijzingsbesluit ‘We Drive Solar Energy Solutions B.V.’ wordt ingetrokken.</text:p>
          </text:section>
          <text:section text:name="artikel_id1-3-2-2-2" text:style-name="artikel">
            <text:p text:style-name="artikel_kop_titel"><text:span text:style-name="artikel_kop_label">Artikel</text:span> <text:span text:style-name="artikel_kop_nr">II</text:span> </text:p>
            <text:p text:style-name="al">Dit besluit treedt in werking met ingang van de dag na dagtekening van het Provinciaal blad waarin het wordt geplaatst. </text:p>
          </text:section>
        </text:section>
        <text:section text:name="regeling-sluiting_id1-3-2-3" text:style-name="regeling-sluiting">
          <text:section text:name="ondertekening_id1-3-2-3-1">
            <text:p><text:span text:style-name="functie">Aldus vastgesteld in de vergadering van gedeputeerde staten van Utrecht van 19 mei 2026.</text:span></text:p>
          </text:section>
          <text:section text:name="ondertekening_id1-3-2-3-2">
            <text:p><text:span text:style-name="functie"/></text:p>
            <text:p><text:span text:style-name="functie">Gedeputeerde staten van Utrecht,</text:span></text:p>
          </text:section>
          <text:section text:name="ondertekening_id1-3-2-3-3">
            <text:p><text:span text:style-name="functie"/></text:p>
            <text:p><text:span text:style-name="functie">Voorzitter, </text:span></text:p>
            <text:p><text:span text:style-name="functie">Mr. J.H. Oosters </text:span></text:p>
          </text:section>
          <text:section text:name="ondertekening_id1-3-2-3-4">
            <text:p><text:span text:style-name="functie"/></text:p>
            <text:p><text:span text:style-name="functie">Secretaris,</text:span></text:p>
            <text:p><text:span text:style-name="functie"> mr. drs. A.G. Knol- van Leeuwen</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In 2024 was een concessie verleend aan We Drive Solar Energy Solutions B.V voor de realisatie en exploitatie van solar carports op 10 provinciale carpoolplaatsen. </text:p>
          <text:p text:style-name="al"/>
          <text:p text:style-name="al">Op 10 juni 2025 hebben Gedeputeerde Staten van Utrecht voor een periode van 5 jaar vanaf 2025 twee diensten van algemeen economisch belang (DAEB’s) aangewezen aan We Drive Solar Energy Solutions B.V:</text:p>
          <text:list text:style-name="id1-3-2-4-5">
            <text:list-item text:style-override="id1-3-2-4-5-1">
              <text:number>1.</text:number>
              <text:p text:style-name="al">Het beschikbaar stellen van dragende constructies ten behoeve van de zonne-installaties die door inwoners, georganiseerd in energiecoöperaties, worden geëxploiteerd;</text:p>
            </text:list-item>
            <text:list-item text:style-override="id1-3-2-4-5-2">
              <text:number>2.</text:number>
              <text:p text:style-name="al">Het installeren en exploiteren van energieopslag systemen bij de zonne-installaties om netcongestie te voorkomen.</text:p>
            </text:list-item>
          </text:list>
          <text:p text:style-name="al">Deze diensten waren aangewezen om de realisatie van solar carports én energieopslag door lokale energie coöperaties op de provinciale carpoolplaatsen mogelijk te maken gezien de veranderende marktomstandigheden. Voor het uitvoeren van de aangewezen diensten werd aan We Drive Solar Energy Solutions B.V. een subsidie in het vooruitzicht gesteld als compensatie voor de twee diensten tot een maximum van € 850.000. In verband met Europese staatssteunregels was deze subsidie gebonden aan een aantal voorwaarden die in het “<text:a xlink:href="https://lokaleregelgeving.overheid.nl/CVDR740692/" xlink:type="simple"><text:span text:style-name="nadrukondlijn">Aanwijzingsbesluit DAEB voor het beschikbaar stellen van dragende constructies en energieopslagcapaciteit ten behoeve van de zonne-installaties in lokaal eigendom op provinciale carpoolplaatsen</text:span></text:a>” zijn vastgesteld.</text:p>
          <text:p text:style-name="al"/>
          <text:p text:style-name="al">Door verdere verslechtering van de marktomstandigheden is de concessie met wederzijds goedvinden op 17 maart 2026 ontbonden.</text:p>
          <text:p text:style-name="al"/>
          <text:p text:style-name="al">Gedeputeerde Staten van Utrecht hebben daarom besloten het Aanwijzingsbesluit DAEB in te trekken aangezien er geen partij is die deze DAEB gaat uitvoe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8917</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917</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917</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50/xml/MC-DRP-OverigeBvAS-Web-CB.xml</meta:user-defined>
    <meta:user-defined meta:name="OVERHEID.Provincie/DC.creator">Utrecht</meta:user-defined>
    <meta:user-defined meta:name="OVERHEID.Informatietype/DC.type">officiële publicatie</meta:user-defined>
    <meta:user-defined meta:name="OVERHEIDop.Rubriek/DC.type">ander besluit van algemene strekking</meta:user-defined>
    <meta:user-defined meta:name="OVERHEID.Provincie/DCTERMS.publisher">Utrecht</meta:user-defined>
    <meta:user-defined meta:name="OVERHEID.Provincie/OVERHEID.authority">Utrecht</meta:user-defined>
    <meta:user-defined meta:name="OVERHEID.TaxonomieBeleidsagendaDecentraal/OVERHEID.category">Bestuur | Organisatie en beleid</meta:user-defined>
    <meta:user-defined meta:name="DC.source">artikel 14 van de Verdrag betreffende de werking van de Europese Unie]|[1.0:c:BWBV0001506&amp;artikel=14&amp;g=2013-07-01</meta:user-defined>
    <meta:user-defined meta:name="DC.source">artikel 106, tweede lid, van de Verdrag betreffende de werking van de Europese Unie]|[1.0:c:BWBV0001506&amp;artikel=106&amp;lid=2&amp;g=2013-07-01</meta:user-defined>
    <meta:user-defined meta:name="DC.source">Besluit van de Commissie van 20 december 2011 betreffende de toepassing van artikel 106, lid 2, van het Verdrag betreffende de werking van de Europese Unie op staatssteun in de vorm van compensatie voor de openbare dienst, verleend aan bepaalde met het beheer van diensten van algemeen economisch belang belaste ondernemingen]|[https://eur-lex.europa.eu/legal-content/NL/ALL/?uri=CELEX%3A32012D0021</meta:user-defined>
    <meta:user-defined meta:name="DC.source">artikel 158 van de Provinciewet]|[1.0:c:BWBR0005645&amp;artikel=158&amp;g=2026-01-01</meta:user-defined>
    <meta:user-defined meta:name="DC.source">Algemene wet bestuursrecht]|[1.0:c:BWBR0005537&amp;g=2026-01-01</meta:user-defined>
    <meta:user-defined meta:name="OVERHEIDop.referentienummer">UTSP-601784774-12391</meta:user-defined>
    <dc:language>nl</dc:language>
    <meta:user-defined meta:name="OVERHEIDop.locatietype/OVERHEIDop.gebiedsmarkering">Provincie</meta:user-defined>
    <meta:user-defined meta:name="DC.title">Besluit van gedeputeerde staten van Utrecht van 19 mei 2026, nr. UTSP-601784774-12391, tot intrekking van DAEB-aanwijzingsbesluit ‘We Drive Solar Energy Solutions B.V.’</meta:user-defined>
    <meta:user-defined meta:name="DCTERMS.W3CDTF/DCTERMS.available">2026-05-29</meta:user-defined>
    <meta:user-defined meta:name="DCTERMS.W3CDTF/OVERHEIDop.jaargang">2026</meta:user-defined>
    <meta:user-defined meta:name="OVERHEIDop.publicationIssue">8917</meta:user-defined>
    <meta:user-defined meta:name="OVERHEIDop.PrbID/DC.identifier">prb-2026-8917</meta:user-defined>
    <meta:user-defined meta:name="OVERHEIDop.versieInformatie"/>
  </office:meta>
</office:document-meta>
</file>