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Stichting Stadlander, Hof van de Paltz Bergen op Zoom (Fase 3) – Z/5038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Renoveren en verduurzamen van woningen, inclusief dakvervanging, gevel‑ en spouwisolatie en het vervangen van kozijnen</text:p>
            <text:p text:style-name="common-al">Locatie: Woningen aan Hof van de Paltz met de huisnummers 9 t/m 18, 28 t/m 39, 41 t/m 56 en 69 t/m 76 te Bergen op Zoom</text:p>
            <text:p text:style-name="common-al">Zaaknummer: Z/503811</text:p>
            <text:p text:style-name="common-al">Activiteit: Flora- en fauna-activiteit</text:p>
            <text:p text:style-name="common-al">Datum ontvangen: 16-04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6883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688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688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03811</meta:user-defined>
    <dc:language>nl</dc:language>
    <meta:user-defined meta:name="OVERHEIDop.locatietype/OVERHEIDop.gebiedsmarkering">Vlak</meta:user-defined>
    <meta:user-defined meta:name="DC.title">Provincie Noord-Brabant – Omgevingsvergunning aangevraagd – Stichting Stadlander, Hof van de Paltz Bergen op Zoom (Fase 3) – Z/503811</meta:user-defined>
    <meta:user-defined meta:name="DCTERMS.W3CDTF/DCTERMS.available">2026-04-22</meta:user-defined>
    <meta:user-defined meta:name="DCTERMS.W3CDTF/OVERHEIDop.jaargang">2026</meta:user-defined>
    <meta:user-defined meta:name="OVERHEIDop.publicationIssue">6883</meta:user-defined>
    <meta:user-defined meta:name="OVERHEIDop.PrbID/DC.identifier">prb-2026-6883</meta:user-defined>
    <meta:user-defined meta:name="OVERHEIDop.versieInformatie"/>
  </office:meta>
</office:document-meta>
</file>