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- Van Berkel Bouwstoffen &amp; Transport B.V. - Park Forum 1344​ 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– Reguliere procedure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Bedrijf : Van Berkel Bouwstoffen &amp; Transport B.V.</text:p>
            <text:p text:style-name="common-al">Locatie : Park Forum 1344​ te Eindhoven</text:p>
            <text:p text:style-name="common-al">Activiteit : Omgevingsplanactiviteit bouwen</text:p>
            <text:p text:style-name="common-al">Voor : Het wijzigen van het gebruik en de terreinindeling</text:p>
            <text:p text:style-name="common-al">Aanvraagdatum : 7 april 2026</text:p>
            <text:p text:style-name="common-al">DSO verzoeknummer : 2026040700380</text:p>
            <text:p text:style-name="common-al">Nadat wij een besluit hebben genomen wordt u in de gelegenheid gesteld om uw bezwaren kenbaar te maken. </text:p>
            <text:p text:style-name="last-al">Aan deze procedure is het zaaknummer Z-2026-007071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680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680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680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8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6-007071</meta:user-defined>
    <dc:language>nl</dc:language>
    <meta:user-defined meta:name="OVERHEIDop.locatietype/OVERHEIDop.gebiedsmarkering">Adres</meta:user-defined>
    <meta:user-defined meta:name="DC.title">Provincie Noord-Brabant – aanvraag omgevingsvergunning - Van Berkel Bouwstoffen &amp; Transport B.V. - Park Forum 1344​ te Eindhov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6800</meta:user-defined>
    <meta:user-defined meta:name="OVERHEIDop.PrbID/DC.identifier">prb-2026-6800</meta:user-defined>
    <meta:user-defined meta:name="OVERHEIDop.versieInformatie"/>
  </office:meta>
</office:document-meta>
</file>